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казочный-мир-театра-детям-фестиваль-театров-россии---детям-с-26-по-29-мая-2017-г.в-москве-состоится-фестиваль-форум-социокультурной-просветительской-программы-сказочный-мир-организованный-камерным-музыкальным-театром-эль-арт-при-поддержке-союза-т"/>Сказочный мир театра-детям Фестиваль театров России - детям С 26 по 29 мая 2017 г.в Москве состоится фестиваль-форум социокультурной просветительской программы «Сказочный мир», организованный Камерным музыкальным театром «Эль Арт» при поддержке Союза т<text:bookmark-end text:name="сказочный-мир-театра-детям-фестиваль-театров-россии---детям-с-26-по-29-мая-2017-г.в-москве-состоится-фестиваль-форум-социокультурной-просветительской-программы-сказочный-мир-организованный-камерным-музыкальным-театром-эль-арт-при-поддержке-союза-т"/></text:h>
      <text:p text:style-name="First_20_paragraph">02.05.2017</text:p>
      <text:p text:style-name="Text_20_body">Сказочный мир театра-детям<text:line-break/>Фестиваль театров России - детям<text:line-break/>С 26 по 29 мая 2017 г.в Москве состоится фестиваль-форум социокультурной просветительской программы «Сказочный мир», организованный Камерным музыкальным театром  «Эль Арт»  при поддержке Союза театральных деятелей РФ.<text:line-break/><text:line-break/>Главным его событием станет проведение 6-го Всероссийского Московского фестиваля спектаклей малых форм для детей “Сказочный мир”. В течение трех дней в Московском театре кукол на Спартаковской ( г. Москва, ул. Спактаковская 26/30) зрители смогут увидеть постановки самых разнообразных  спектаклей для детей на любой вкус.<text:line-break/><text:line-break/>26 и 27 мая пройдут показы спектаклей  конкурсантов фестиваля, а 28 мая состоится “Парад лауреатов” – свои самые лучшие постановки представят победители фестиваля предыдущих лет.<text:line-break/><text:line-break/>В текущем году от театров-участников поступило более 50 заявок. На первом этапе они проходят конкурсный отбор – из присланных заявок Экспертный совет фестиваля выберет самые лучшие спектакли, те, которые примут участие в фестивальных показах и дальнейшей работе программы.<text:line-break/><text:line-break/>Фестиваль, проходящий раз в 2 года, является центральным событием социокультурной просветительской программы “Сказочный мир”, обеспечивающей возможность доступа к театральному искусству детям  России. И именно на фестивале компетентным жюри, формируемым при поддержке Союза театральных деятелей РФ, отбираются и показываются лучшие спектакли.<text:line-break/><text:line-break/>В дальнейшем, в рамках программы они демонстрируются на благотворительной основе в регионах, тем детям, кто в силу материальных и физических ограничений, не имеет возможности посещать театр. Для многих из них это первая встреча с удивительным миром искусства. Постановки проходят в детских домах, интернатах, реабилитационных и социальных центрах, в больницах, библиотеках, школах, где на основе методики программы в дальнейшем создаются и работают литературно-театральные клубы – сейчас они успешно действуют уже в 25 регионах России.<text:line-break/><text:line-break/>Социокультурной программе «Сказочный мир» в 2017 г. исполняется 10 лет, большой срок для социального проекта, который смело можно признать успешным и состоявшимся. За это время состоялось пять фестивалей, в которых приняли участие более 80 российских театров.  Лауреатами стали более 50 театров, и с их участием было проведено более 100 благотворительных показов, разработаны специальные методики, организовано 50 мастер-классов для родителей, педагогов, воспитателей.<text:line-break/><text:line-break/>В настоящее время организаторы ведут работу над созданием Всероссийского ресурсного центра, направленного на информационно-методическую работу с НКО, театрами, социальными учреждениями.<text:line-break/><text:line-break/>Эти и другие вопросы, посвященные работе программы и фестиваля, ситуации с детскими театрами, будут обсуждаться на круглом столе «Формирование и удовлетворение духовных потребностей юных зрителей, оказавшихся в трудной жизненной ситуации в сценическом искусстве», который пройдет 29 мая в 10.00 в Союзе женщин России (г. Москва, Глинищевский переулок, д. 6). В его работе примут участие театры-лауреаты, театральное сообщество, представители органов законодательной и исполнительной власти в области культуры, образования и социальной защиты, социально ориентированные общественные организации.<text:line-break/><text:line-break/>Контакты:<text:line-break/>Пресс-служба Фестиваля «Сказочный мир»<text:line-break/>+7910 474 33 43<text:line-break/><text:a xlink:type="simple" xlink:href="mailto:l.v.boldyreva@mail.ru" office:name="Написать письмо"><text:span text:style-name="Definition">l.v.boldyreva@mail.ru</text:span></text:a><text:line-break/>Людмила Болдырева<text:line-break/><text:line-break/>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5807969.html" office:name=""><text:span text:style-name="Definition">http://chertanovo-juzhnoe.mos.ru/the-commission-on-affairs-of-minors-and-protection-of-their-rights-chertanovo-yuzhnoye-district/general-information/detail/580796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5T18:26:15Z</meta:creation-date>
    <dc:date>2023-08-05T18:26:15Z</dc:date>
  </office:meta>
</office:document-meta>
</file>