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здоровительный-лагерь-дневного-пребывания-детей-в-возрасте-от-7-до-15-лет"/>Оздоровительный лагерь дневного пребывания детей в возрасте от 7 до 15 лет<text:bookmark-end text:name="оздоровительный-лагерь-дневного-пребывания-детей-в-возрасте-от-7-до-15-лет"/></text:h>
      <text:p text:style-name="First_20_paragraph">11.05.2016</text:p>
      <text:p text:style-name="Text_20_body">Государственное бюджетное учреждение Территориальный центр социального обслуживания «Чертаново» филиал «Чертаново Южное» сообщает, что с 01.06.2016 года по адресу ул. Чертановская, д.60 открывается оздоровительный лагерь дневного пребывания детей в возрасте от 7 до 15 лет. Будет организовано 3 смены (июнь, июль, август), смена рассчитана на 30 дней, с понедельника по субботу, воскресенье – выходной день, время пребывания детей в лагере с 9.00 до 18.00 часов.</text:p>
      <text:p text:style-name="Text_20_body">В программу оздоровительного лагеря будет входить трехразовое питание, оздоровительные, культурно-досуговые, развивающие мероприятия. Путевки в лагерь предоставляются на бесплатной основе.</text:p>
      <text:p text:style-name="Text_20_body">Для получения путевки необходимо предоставить следующие документы:</text:p>
      <text:p text:style-name="Text_20_body">1. Свидетельство о рождении (для детей не достигших 14-летнего возраста) - подлинник и копия;</text:p>
      <text:p text:style-name="Text_20_body">2. Паспорт (для детей старше 14 лет) - подлинник и копия;</text:p>
      <text:p text:style-name="Text_20_body">3. Паспорт одного из родителей (страницы 2-5) - подлинник и копия;</text:p>
      <text:p text:style-name="Text_20_body">4. Фотографии 3x4 – 2 шт;</text:p>
      <text:p text:style-name="Text_20_body">5. Справка для лагеря (форма 079/у);</text:p>
      <text:p text:style-name="Text_20_body">6. Справка о контактах (действительна в течении 3 дней)</text:p>
      <text:p text:style-name="Text_20_body">Все документы должны быть предоставлены в прозрачном файле.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2926518.html" office:name=""><text:span text:style-name="Definition">http://chertanovo-juzhnoe.mos.ru/the-commission-on-affairs-of-minors-and-protection-of-their-rights-chertanovo-yuzhnoye-district/general-information/detail/292651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2T03:09:25Z</meta:creation-date>
    <dc:date>2025-04-02T03:09:25Z</dc:date>
  </office:meta>
</office:document-meta>
</file>