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стояние-учета-несовершеннолетних-диаграммы-2016-год"/>Состояние учета несовершеннолетних Диаграммы 2016 год<text:bookmark-end text:name="состояние-учета-несовершеннолетних-диаграммы-2016-год"/></text:h>
      <text:p text:style-name="First_20_paragraph">27.04.2016</text:p>
      <text:p text:style-name="Text_20_body"><text:line-break/></text:p>
      <text:p text:style-name="Text_20_body">Адрес страницы: <text:a xlink:type="simple" xlink:href="http://chertanovo-juzhnoe.mos.ru/the-commission-on-affairs-of-minors-and-protection-of-their-rights-chertanovo-yuzhnoye-district/general-information/detail/2860943.html" office:name=""><text:span text:style-name="Definition">http://chertanovo-juzhnoe.mos.ru/the-commission-on-affairs-of-minors-and-protection-of-their-rights-chertanovo-yuzhnoye-district/general-information/detail/2860943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17T11:49:38Z</meta:creation-date>
    <dc:date>2024-09-17T11:49:38Z</dc:date>
  </office:meta>
</office:document-meta>
</file>