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став-комиссии-по-делам-несовершеннолетних-и-защите-их-прав-района-чертаново-южное-г.-москвы"/>Состав комиссии по делам несовершеннолетних и защите их прав района Чертаново Южное г. Москвы<text:bookmark-end text:name="состав-комиссии-по-делам-несовершеннолетних-и-защите-их-прав-района-чертаново-южное-г.-москвы"/></text:h>
      <text:p text:style-name="First_20_paragraph">28.12.2015</text:p>
      <text:p text:style-name="Text_20_body"><text:span text:style-name="T1">Председатель комиссии:</text:span></text:p>
      <text:p text:style-name="Text_20_body">Гелун</text:p>
      <text:p text:style-name="Text_20_body">Михаил Иванович глава управы района</text:p>
      <text:p text:style-name="Text_20_body"><text:span text:style-name="T1">Заместители председателя комиссии:</text:span></text:p>
      <text:p text:style-name="Text_20_body">Евстигнеева Ирина</text:p>
      <text:p text:style-name="Text_20_body">Владимировна заместитель главы управы по работе с населением</text:p>
      <text:p text:style-name="Text_20_body">Рыкова</text:p>
      <text:p text:style-name="Text_20_body">Елена Владимировна советник-юрист управы района</text:p>
      <text:p text:style-name="Text_20_body"><text:span text:style-name="T1">Ответственный секретарь комиссии:</text:span></text:p>
      <text:p text:style-name="Text_20_body">Смирнова</text:p>
      <text:p text:style-name="Text_20_body">Мария Владимировна советник комиссии по делам несовершеннолетних и защите их прав управы района</text:p>
      <text:p text:style-name="Text_20_body"><text:span text:style-name="T1">Члены комиссии:</text:span></text:p>
      <text:p text:style-name="Text_20_body">Абызова</text:p>
      <text:p text:style-name="Text_20_body">Татьяна Николаевна начальник ОДН ОМВД России по району Чертаново Южное</text:p>
      <text:p text:style-name="Text_20_body">Больших</text:p>
      <text:p text:style-name="Text_20_body">Надежда Михайловна председатель совета ОПОП №112 района</text:p>
      <text:p text:style-name="Text_20_body">Чертаново Южное г. Москвы</text:p>
      <text:p text:style-name="Text_20_body">Имаметдинова Няиля</text:p>
      <text:p text:style-name="Text_20_body">Раисовна советник по межконфессиональным вопросам</text:p>
      <text:p text:style-name="Text_20_body">Кашлев</text:p>
      <text:p text:style-name="Text_20_body">Сергей Николаевич директор ГБУ Центр досуга и спорта района Чертаново Южное, депутат Совета депутатов</text:p>
      <text:p text:style-name="Text_20_body">Кочетков</text:p>
      <text:p text:style-name="Text_20_body">Андрей Николаевич ведущий специалист ГБУ ЦФКиС ЮАО г. Москвы</text:p>
      <text:p text:style-name="Text_20_body">Лобанова</text:p>
      <text:p text:style-name="Text_20_body">Светлана Ивановна социальный педагог-психолог ГБУ ТЦСО «Чертаново» филиал «Чертаново Южное»</text:p>
      <text:p text:style-name="Text_20_body">Морозов</text:p>
      <text:p text:style-name="Text_20_body">Александр Степанович социальный педагог ГБОУ Школа №657</text:p>
      <text:p text:style-name="Text_20_body">Новиков</text:p>
      <text:p text:style-name="Text_20_body">Александр Анатольевич председатель Совета депутатов, глава муниципального округа</text:p>
      <text:p text:style-name="Text_20_body">Оксузян</text:p>
      <text:p text:style-name="Text_20_body">Нателла Агвановна юрисконсульт Детской городской поликлиники №98</text:p>
      <text:p text:style-name="Text_20_body">Серебрякова</text:p>
      <text:p text:style-name="Text_20_body">Галина Николаевна главный специалист комиссии по делам несовершеннолетних и защите их прав управы района</text:p>
      <text:p text:style-name="Text_20_body">Чернова</text:p>
      <text:p text:style-name="Text_20_body">Елена Владимировна советник ОСЗН района Чертаново Южное г. Москвы по вопросам опеки, попечительства и патронажа 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2408923.html" office:name=""><text:span text:style-name="Definition">http://chertanovo-juzhnoe.mos.ru/the-commission-on-affairs-of-minors-and-protection-of-their-rights-chertanovo-yuzhnoye-district/general-information/detail/240892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5T09:57:22Z</meta:creation-date>
    <dc:date>2023-06-25T09:57:22Z</dc:date>
  </office:meta>
</office:document-meta>
</file>