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ти-и-опасность-онлайн-будьте-бдительны"/>Дети и опасность онлайн! Будьте бдительны!<text:bookmark-end text:name="дети-и-опасность-онлайн-будьте-бдительны"/></text:h>
      <text:p text:style-name="First_20_paragraph">02.04.2025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12890723.html" office:name=""><text:span text:style-name="Definition">http://chertanovo-juzhnoe.mos.ru/the-commission-on-affairs-of-minors-and-protection-of-their-rights-chertanovo-yuzhnoye-district/general-information/detail/1289072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4T18:48:35Z</meta:creation-date>
    <dc:date>2025-04-04T18:48:35Z</dc:date>
  </office:meta>
</office:document-meta>
</file>