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жд.-осторожность-не-бывает-лишней"/>РЖД. Осторожность не бывает лишней!<text:bookmark-end text:name="ржд.-осторожность-не-бывает-лишней"/></text:h>
      <text:p text:style-name="First_20_paragraph">25.09.2024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12583146.html" office:name=""><text:span text:style-name="Definition">http://chertanovo-juzhnoe.mos.ru/the-commission-on-affairs-of-minors-and-protection-of-their-rights-chertanovo-yuzhnoye-district/general-information/detail/12583146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9T20:12:13Z</meta:creation-date>
    <dc:date>2024-09-29T20:12:13Z</dc:date>
  </office:meta>
</office:document-meta>
</file>