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т-терроризму"/>Нет терроризму!<text:bookmark-end text:name="нет-терроризму"/></text:h>
      <text:p text:style-name="First_20_paragraph">17.05.2024</text:p>
      <text:p text:style-name="Text_20_body">Сегодня в Южном кампусе Московского государственного университета спорта и туризма состоялась встреча студентов с представителем органов внутренних дел, старшим инспектором отдела по делам несовершеннолетних (ОДН) ОМВД России по району Чертаново Южное, старшим лейтенантом Марией Михайловной Шпилько.</text:p>
      <text:p text:style-name="Text_20_body">В ходе встречи Мария Михайловна прочитала тематическую лекцию "Нет терроризму!", в которой были рассмотрены такие важные вопросы, как профилактика экстремизма и терроризма в подростковой среде, предупреждение правонарушений и преступлений несовершеннолетних, в том числе за участие в несогласованных мероприятиях, а также неформальные молодежные объединения.</text:p>
      <text:p text:style-name="Text_20_body">Кроме того, Мария Михайловна провела беседу со студентами на тему "Профилактика употребления психоактивных веществ (ПАВ) и правонарушений среди подростков. Повышение правовых знаний учащихся, с разъяснением действующего законодательства".</text:p>
      <text:p text:style-name="Text_20_body">Студенты активно задавали вопросы и получали подробные ответы и пояснения от Марии Михайловны. Эта встреча стала для них настоящим подарком, так как они получили ценную информацию и знания, которые помогут им в будущем.</text:p>
      <text:p text:style-name="Text_20_body">Мы искренне благодарим Марию Михайловну Шпилько за насыщенную и полезную встречу со студентами!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12375512.html" office:name=""><text:span text:style-name="Definition">http://chertanovo-juzhnoe.mos.ru/the-commission-on-affairs-of-minors-and-protection-of-their-rights-chertanovo-yuzhnoye-district/general-information/detail/1237551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17T17:31:07Z</meta:creation-date>
    <dc:date>2024-05-17T17:31:07Z</dc:date>
  </office:meta>
</office:document-meta>
</file>