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территории-г.-москвы-с-13-по-17-мая-2024-года-проходит-оперативно-профилактическое-мероприятие-под-условным-названием-подросток"/>На территории г. Москвы с 13 по 17 мая 2024 года проходит оперативно-профилактическое мероприятие под условным названием «Подросток»<text:bookmark-end text:name="на-территории-г.-москвы-с-13-по-17-мая-2024-года-проходит-оперативно-профилактическое-мероприятие-под-условным-названием-подросток"/></text:h>
      <text:p text:style-name="First_20_paragraph">17.05.2024</text:p>
      <text:p text:style-name="Text_20_body">На территории г. Москвы с 13 по 17 мая 2024 года проходит оперативно-профилактическое мероприятие под условным названием «Подросток» с целью повышения эффективности работы по предупреждению алкоголизации и наркомании в подростковой среде, а также выявления лиц, вовлекающих несовершеннолетних в употребление спиртных напитков, наркотических средств и психотропных веществ; выявление безнадзорных и беспризорных несовершеннолетних, а также родителей, не выполняющих обязанности по воспитанию, содержанию и обучению своих детей, и применение к ним мер, предусмотренных уголовным и административным законодательством Российской Федерации.</text:p>
      <text:p text:style-name="Text_20_body">Инспекторами ОУУП и ПДН ОМВД России по району Чертаново Южное г. Москвы совместно с представителями органов и учреждений системы профилактики осуществляется проверка по месту жительства несовершеннолетних и родителей, состоящих на учете в органах внутренних дел, с целью проведения с ними разъяснительных бесед об административной и уголовной ответственности за совершение правонарушений и преступлений.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374191.html" office:name=""><text:span text:style-name="Definition">http://chertanovo-juzhnoe.mos.ru/the-commission-on-affairs-of-minors-and-protection-of-their-rights-chertanovo-yuzhnoye-district/general-information/detail/1237419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5T02:00:17Z</meta:creation-date>
    <dc:date>2024-07-05T02:00:17Z</dc:date>
  </office:meta>
</office:document-meta>
</file>