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иаграммы.сравнительный-анализ-за-последние-6-месяцев-2014-года"/>Диаграммы.Сравнительный анализ за последние 6 месяцев 2014 года<text:bookmark-end text:name="диаграммы.сравнительный-анализ-за-последние-6-месяцев-2014-года"/></text:h>
      <text:p text:style-name="First_20_paragraph">25.08.2014</text:p>
      <text:p text:style-name="Text_20_body"><text:line-break/></text:p>
      <text:p text:style-name="Text_20_body">Адрес страницы: <text:a xlink:type="simple" xlink:href="http://chertanovo-juzhnoe.mos.ru/the-commission-on-affairs-of-minors-and-protection-of-their-rights-chertanovo-yuzhnoye-district/general-information/detail/1224562.html" office:name=""><text:span text:style-name="Definition">http://chertanovo-juzhnoe.mos.ru/the-commission-on-affairs-of-minors-and-protection-of-their-rights-chertanovo-yuzhnoye-district/general-information/detail/122456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10:19:05Z</meta:creation-date>
    <dc:date>2023-06-07T10:19:05Z</dc:date>
  </office:meta>
</office:document-meta>
</file>