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равка-инспектор-школы-504-629-1173-1245-мгус"/>Справка Инспектор школы 504, 629, 1173, 1245, МГУС<text:bookmark-end text:name="справка-инспектор-школы-504-629-1173-1245-мгус"/></text:h>
      <text:p text:style-name="First_20_paragraph">28.02.2024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2193331.html" office:name=""><text:span text:style-name="Definition">http://chertanovo-juzhnoe.mos.ru/the-commission-on-affairs-of-minors-and-protection-of-their-rights-chertanovo-yuzhnoye-district/general-information/detail/1219333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5:14Z</meta:creation-date>
    <dc:date>2025-04-10T00:05:14Z</dc:date>
  </office:meta>
</office:document-meta>
</file>