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управление-по-контролю-за-оборотом-наркотиков-предупреждает"/>Управление по контролю за оборотом наркотиков предупреждает!<text:bookmark-end text:name="управление-по-контролю-за-оборотом-наркотиков-предупреждает"/></text:h>
      <text:p text:style-name="First_20_paragraph">02.02.2023</text:p>
      <text:p text:style-name="Text_20_body"><text:line-break/></text:p>
      <text:p text:style-name="Text_20_body">Адрес страницы: <text:a xlink:type="simple" xlink:href="http://chertanovo-juzhnoe.mos.ru/the-commission-on-affairs-of-minors-and-protection-of-their-rights-chertanovo-yuzhnoye-district/general-information/detail/11383002.html" office:name=""><text:span text:style-name="Definition">http://chertanovo-juzhnoe.mos.ru/the-commission-on-affairs-of-minors-and-protection-of-their-rights-chertanovo-yuzhnoye-district/general-information/detail/11383002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4-10T00:05:16Z</meta:creation-date>
    <dc:date>2025-04-10T00:05:16Z</dc:date>
  </office:meta>
</office:document-meta>
</file>