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арантии-социальной-поддержки-детей-сирот-в-российской-федерации."/>Гарантии социальной поддержки детей-сирот в Российской Федерации.<text:bookmark-end text:name="гарантии-социальной-поддержки-детей-сирот-в-российской-федерации."/></text:h>
      <text:p text:style-name="First_20_paragraph">30.06.2022</text:p>
      <text:p text:style-name="Text_20_body">Меры социальной поддержки прав детей-сирот и детей, оставшихся без попечения родителей, установлены положениями Семейного кодекса Российской Федерации, Федерального закона от 24.04.2008 № 48-ФЗ «Об опеке и попечительстве», Федерального закона от 21.12.1996 № 159-ФЗ «О дополнительных гарантиях по социальной поддержке детей-сирот и детей, оставшихся без попечения родителей».</text:p>
      <text:p text:style-name="Text_20_body">Так лица указанной категории находятся на полном государственном обеспечении, имеют право на устройство в семью, при этом сохраняют право на получение ранее назначенных мер социальной поддержки и право собственности на движимое и недвижимое имущество.</text:p>
      <text:p text:style-name="Text_20_body">При определенных условиях дети-сироты однократно обеспечиваются благоустроенным жильем специализированного жилищного фонда по договорам найма по окончании пребывания в организациях социального обслуживания, медицинских и иных организациях, обучения, службы в армии, отбывания наказания в исправительных учреждениях.</text:p>
      <text:p text:style-name="Text_20_body">Выпускникам учреждений для детей-сирот оказывается постинтернатная помощь-сопровождение.</text:p>
      <text:p text:style-name="Text_20_body">Кроме того, данные граждане имеют преимущество при поступлении в ВУЗы, безработным оказывается содействие в трудоустройстве, осуществляется выплата в течение 6 месяцев повышенного пособия по безработице.</text:p>
      <text:p text:style-name="Text_20_body">Дети-сироты и дети, оставшиеся без попечения родителей, имеют право на бесплатную юридическую помощь в соответствии с законодательством о бесплатной юридической помощи в Российской Федерации, им также предоставляются льготы по уплате налогов и сборов и некоторые другие льготы.</text:p>
      <text:p text:style-name="Text_20_body"><text:line-break/></text:p>
      <text:p text:style-name="Text_20_body">Адрес страницы: <text:a xlink:type="simple" xlink:href="http://chertanovo-juzhnoe.mos.ru/the-commission-on-affairs-of-minors-and-protection-of-their-rights-chertanovo-yuzhnoye-district/general-information/detail/10905284.html" office:name=""><text:span text:style-name="Definition">http://chertanovo-juzhnoe.mos.ru/the-commission-on-affairs-of-minors-and-protection-of-their-rights-chertanovo-yuzhnoye-district/general-information/detail/10905284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6T10:06:45Z</meta:creation-date>
    <dc:date>2023-08-06T10:06:45Z</dc:date>
  </office:meta>
</office:document-meta>
</file>