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моги-пойти-учиться"/>«Помоги пойти учиться»<text:bookmark-end text:name="помоги-пойти-учиться"/></text:h>
      <text:p text:style-name="First_20_paragraph">07.09.2021</text:p>
      <text:p text:style-name="Text_20_body">В преддверии нового 2021/2022 учебного года стартовала всероссийская акция «Помоги пойти учиться» Целью которой было оказания помощи детям, оказавшимся в трудной жизненной ситуации в подготовке к школе. Кроме того, будет оказана помощь в трудоустройстве выпускников 9-х и 11 классов которые не пожелали продолжить свое обучение.</text:p>
      <text:p text:style-name="Text_20_body">На территории района Чертаново Южное сотрудниками ОМВД района Чертаново Южное г. Москвы сотрудники ОДН совместно с представителями КДН и ЗП по району Чертаново Южное г. Москвы, представителями ОСЗН по району Чертаново Южное г. Москвы, а также со специалистами государственного бюджетного учреждения центра помощи семье и детям «Берегиня» были организованы межведомственные проверки состоящих на учете несовершеннолетних, неблагополучных и малообеспеченных семей, имеющих детей школьного возраста. В ходе совместных проверок в <text:span text:style-name="T1">19 семьях</text:span>, где воспитываются <text:span text:style-name="T1">23 несовершеннолетних ребенка школьного возраста,</text:span> было установлено, что в данных семьях не требуется организация работы по оказанию семьям помощи в вопросах устройства несовершеннолетних детей в образовательные учреждения. Все несовершеннолетние подготовлены законными представителями к началу нового учебного года, документы в образовательные учреждения поданы, канцелярские товары закуплены.</text:p>
      <text:p text:style-name="Text_20_body">Главная задача –это обеспечение прав детей на получение образования, выявление несовершеннолетних и оказание помощи семьям, оказавшимся в трудной жизненной ситуации в подготовке детей к школе, по данному вопросу <text:bookmark text:name="id__GoBack"/>они могут обратится в указанные выше организации которые подскажут или помогут в организации устройства несовершеннолетних детей в образовательное учреждение. 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0235204.html" office:name=""><text:span text:style-name="Definition">http://chertanovo-juzhnoe.mos.ru/the-commission-on-affairs-of-minors-and-protection-of-their-rights-chertanovo-yuzhnoye-district/general-information/detail/1023520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03:32:13Z</meta:creation-date>
    <dc:date>2024-11-18T03:32:13Z</dc:date>
  </office:meta>
</office:document-meta>
</file>