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плата-к-пенсии-для-членов-летных-экипажей"/>Доплата к пенсии для членов летных экипажей<text:bookmark-end text:name="доплата-к-пенсии-для-членов-летных-экипажей"/></text:h>
      <text:p text:style-name="First_20_paragraph">04.05.2018</text:p>
      <text:p text:style-name="Text_20_body">Дополнительное социальное обеспечение (доплата к пенсии) устанавливается членам летных экипажей воздушных судов гражданской авиации в соответствии с <text:a xlink:type="simple" xlink:href="http://www.pfrf.ru/info/order/organization_appointment_payme/~1328" office:name=""><text:span text:style-name="Definition">Федеральным законом от 27 ноября 2001 года № 155 ФЗ «О дополнительном социальном обеспечении членов летных экипажей воздушных судов гражданской авиации»</text:span></text:a></text:p>
      <text:p text:style-name="Text_20_body">Членам летных экипажей воздушных судов гражданской авиации предусмотрена дополнительная ежемесячная выплата к пенсии за счет средств дополнительно поступающих в Пенсионный фонд Российской Федерации от организаций.</text:p>
      <text:p text:style-name="Text_20_body">Доплата к пенсии является самостоятельной социальной выплатой, ее размер не зависит от вида и размера пенсии, к которой она установлена.</text:p>
      <text:p text:style-name="Text_20_body"><text:span text:style-name="T1">Право на доплату к пенсии имеют</text:span> члены летных экипажей воздушных судов гражданской авиации, получающие пенсии, в соответствии с законодательством Российской Федерации при наличии выслуги в должностях членов летных экипажей воздушных судов гражданской авиации дающих право на доплату: <text:span text:style-name="T1">для мужчин – не менее 25 лет, для женщин – не менее 20 лет*</text:span>.</text:p>
      <text:p text:style-name="Text_20_body"/>
      <text:p text:style-name="Text_20_body"><text:span text:style-name="T2">*При оставлении по состоянию здоровья летной работы в должности, дающей право на назначение доплаты к пенсии,  мужчинам - не менее 20 лет, женщинам - не менее 15 лет.</text:span></text:p>
      <text:p text:style-name="Text_20_body">Доплата к пенсии назначается территориальным органом Пенсионного фонда Российской Федерации и имеет заявительный характер. </text:p>
      <text:p text:style-name="Text_20_body"/>
      <text:p text:style-name="Text_20_body"><text:span text:style-name="T1">Документы, необходимые для установления доплаты к пенсии:</text:span></text:p>
      <text:p text:style-name="Text_20_body">К заявлению о назначении доплаты к пенсии представляются документы:</text:p>
      <text:p text:style-name="Text_20_body">·         о периодах работы, дающей право на доплату к пенсии;</text:p>
      <text:p text:style-name="Text_20_body">·         о налете часов;</text:p>
      <text:p text:style-name="Text_20_body">·         о среднемесячном заработке за последние 24 месяца работы, дающей право на доплату, либо за любые 60 месяцев подряд указанной работы.</text:p>
      <text:p text:style-name="Text_20_body">Доплата к пенсии выплачивается территориальным органом ПФР одновременно с пенсией при условии оставления членами летных экипажей летной работы в должности, дающей право на доплату к пенсии. </text:p>
      <text:p text:style-name="Text_20_body">При прекращении или приостановлении выплаты пенсии соответственно прекращается или приостанавливается выплата доплаты к пенсии. </text:p>
      <text:p text:style-name="Text_20_body">При поступлении пенсионера, получающего доплату к пенсии, вновь на летную работу на должность, дающую право на доплату к пенсии, выплата доплаты к пенсии приостанавливается с 1-го числа месяца, следующего за месяцем, в котором пенсионер был принят на указанную работу.</text:p>
      <text:p text:style-name="Text_20_body"><text:span text:style-name="T1">ГУ ПФР № 8 по г. Москве и Московской области</text:span></text:p>
      <text:p text:style-name="Text_20_body"> </text:p>
      <text:p text:style-name="Text_20_body"><text:line-break/></text:p>
      <text:p text:style-name="Text_20_body">Адрес страницы: <text:a xlink:type="simple" xlink:href="http://chertanovo-juzhnoe.mos.ru/social-sphere/pension-fund-of-russia/detail/7307179.html" office:name=""><text:span text:style-name="Definition">http://chertanovo-juzhnoe.mos.ru/social-sphere/pension-fund-of-russia/detail/730717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9T16:44:17Z</meta:creation-date>
    <dc:date>2024-08-29T16:44:17Z</dc:date>
  </office:meta>
</office:document-meta>
</file>