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ткрытая-общегородская-ярмарка-вакансий-17-октября-2018-года"/>ОТКРЫТАЯ ОБЩЕГОРОДСКАЯ ЯРМАРКА ВАКАНСИЙ 17 октября 2018 года<text:bookmark-end text:name="открытая-общегородская-ярмарка-вакансий-17-октября-2018-года"/></text:h>
      <text:p text:style-name="First_20_paragraph">11.10.2018</text:p>
      <text:p text:style-name="Text_20_body"/>
      <text:p text:style-name="Text_20_body">  </text:p>
      <text:p text:style-name="Text_20_body">   Ярмарка вакансий соберет на своей площадке более 80 работодателей столицы. В ней так же примут участие образовательные учреждения и кадровые агентства.</text:p>
      <text:p text:style-name="Text_20_body">Мы рады пригласить соискателей, желающих найти или сменить работу, журналистов, общественные организации и иные заинтересованные лица.</text:p>
      <text:p text:style-name="Text_20_body">Посетители ярмарки смогут:</text:p>
      <text:p text:style-name="Text_20_body">· пообщаться с работодателями, обсудить условия труда, пройти первичное собеседование;</text:p>
      <text:p text:style-name="Text_20_body">· посетить мастер-классы, тренинги по эффективному поиску работы в сети Интернет, успешному собеседованию с работодателем, составлению конкурентоспособного резюме, альтернативным способам занятости, открытию собственного дела;</text:p>
      <text:p text:style-name="Text_20_body">· узнать о возможности профобучения и дополнительного профессионального образования;</text:p>
      <text:p text:style-name="Text_20_body">· пройти профориентационное тестирование;</text:p>
      <text:p text:style-name="Text_20_body">· получить консультацию по вопросу трудоустройства;</text:p>
      <text:p text:style-name="Text_20_body">В рамках мероприятия пройдет концертная программа и будут работать творческие мастер-классы.</text:p>
      <text:p text:style-name="Text_20_body"><text:span text:style-name="T1">Дата проведения:</text:span> 17 октября 2018 года</text:p>
      <text:p text:style-name="Text_20_body"><text:span text:style-name="T1">Время проведения:</text:span> с 11:00 до 15:00</text:p>
      <text:p text:style-name="Text_20_body"><text:span text:style-name="T1">Адрес и место проведения:</text:span> ЦВК «ЭКСПОЦЕНТР», павильон 5 (метро «Выставочная», Краснопресненская набережная, 14)</text:p>
      <text:p text:style-name="Text_20_body"><text:span text:style-name="T1">Вход свободный.</text:span></text:p>
      <text:p text:style-name="Text_20_body"><text:span text:style-name="T1">Все услуги предоставляются бесплатно.</text:span></text:p>
      <text:p text:style-name="Text_20_body"><text:line-break/></text:p>
      <text:p text:style-name="Text_20_body"><text:span text:style-name="T2">Мы ждем Вас! </text:span></text:p>
      <text:p text:style-name="Text_20_body"><text:line-break/></text:p>
      <text:p text:style-name="Text_20_body"><text:line-break/></text:p>
      <text:p text:style-name="Text_20_body">Адрес страницы: <text:a xlink:type="simple" xlink:href="http://chertanovo-juzhnoe.mos.ru/social-sphere/employment-center/detail/7628771.html" office:name=""><text:span text:style-name="Definition">http://chertanovo-juzhnoe.mos.ru/social-sphere/employment-center/detail/7628771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07T15:06:36Z</meta:creation-date>
    <dc:date>2023-07-07T15:06:36Z</dc:date>
  </office:meta>
</office:document-meta>
</file>