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учение-женщин-имеющих-детей-в-возрасте-до-3х-лет"/>Обучение женщин, имеющих детей в возрасте до 3х лет<text:bookmark-end text:name="обучение-женщин-имеющих-детей-в-возрасте-до-3х-лет"/></text:h>
      <text:p text:style-name="First_20_paragraph">04.10.2018</text:p>
      <text:p text:style-name="Text_20_body"><text:line-break/></text:p>
      <text:p text:style-name="Text_20_body">   Центр занятости населения города Москвы приглашает всех желающих женщин, имеющих детей в возрасте до трех лет, бесплатно пройти профессиональную подготовку, переподготовку и повышение квалификации.</text:p>
      <text:p text:style-name="Text_20_body">У Вас есть уникальный шанс получить профессию за 1 месяц или повысить квалификацию по уже имеющейся специальности.</text:p>
      <text:p text:style-name="Text_20_body">В данное время формируются курсы на профессиональное обучение и дополнительное профессиональное образование по следующим направлениям:</text:p>
      <text:p text:style-name="Text_20_body">• Социальный работник;</text:p>
      <text:p text:style-name="Text_20_body">• Специалист по социальной работе;</text:p>
      <text:p text:style-name="Text_20_body">• Веб-програмирование и создание веб сайтов;</text:p>
      <text:p text:style-name="Text_20_body">• Управление малым бизнесом;</text:p>
      <text:p text:style-name="Text_20_body">• Управление закупками (44 ФЗ);</text:p>
      <text:p text:style-name="Text_20_body">• Веб-дизайн;</text:p>
      <text:p text:style-name="Text_20_body">• Кадровое делопроизводство;</text:p>
      <text:p text:style-name="Text_20_body">• Логистика;</text:p>
      <text:p text:style-name="Text_20_body">• Архитектурное проектирование средствами ArchiCAD и AutoCAD;</text:p>
      <text:p text:style-name="Text_20_body">• Векторная компьютерная графика;</text:p>
      <text:p text:style-name="Text_20_body">• Менеджмент по управлению онлайн продажами;</text:p>
      <text:p text:style-name="Text_20_body">• Финансовый менеджмент;</text:p>
      <text:p text:style-name="Text_20_body">• Повар;</text:p>
      <text:p text:style-name="Text_20_body">• Лечебная физкультура;</text:p>
      <text:p text:style-name="Text_20_body">• Менеджмент продаж с изучением программы 1С: Предприятие.</text:p>
      <text:p text:style-name="Text_20_body">После окончания учебы все слушатели получают новую специальность с выдачей диплома о переподготовке установленного образца с правом работы в новой сфере деятельности или свидетельство о повышении квалификации своей специальности/профессии.</text:p>
      <text:p text:style-name="Text_20_body"><text:bookmark text:name="id__GoBack"/>Дополнительную информацию о возможности пройти профессиональное обучение можно посмотреть на сайте Интерактивного портала Центра занятости населения</text:p>
      <text:p text:style-name="Text_20_body">города Москвы: <text:a xlink:type="simple" xlink:href="https://czn.mos.ru/" office:name=""><text:span text:style-name="Definition">https://czn.mos.ru/</text:span></text:a></text:p>
      <text:p text:style-name="Text_20_body">Адрес ближайшего к месту жительства отдела трудоустройства Вы можете посмотреть по ссылке: <text:a xlink:type="simple" xlink:href="https://czn.mos.ru/NearestCzn/" office:name=""><text:span text:style-name="Definition">https://czn.mos.ru/NearestCzn/</text:span></text:a>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social-sphere/employment-center/detail/7612286.html" office:name=""><text:span text:style-name="Definition">http://chertanovo-juzhnoe.mos.ru/social-sphere/employment-center/detail/761228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11:31:07Z</meta:creation-date>
    <dc:date>2024-09-26T11:31:07Z</dc:date>
  </office:meta>
</office:document-meta>
</file>