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центр-занятости-юао-информирует"/>Центр занятости ЮАО информирует!<text:bookmark-end text:name="центр-занятости-юао-информирует"/></text:h>
      <text:p text:style-name="First_20_paragraph">23.03.2015</text:p>
      <text:p text:style-name="Text_20_body"><text:a xlink:type="simple" xlink:href="/TOPMAN/of-december-2014/1Флаер%20-%20испытывающие%20трудности.doc" office:name=""><text:span text:style-name="Definition"><text:span text:style-name="T1">Испытывающие трудности</text:span></text:span></text:a></text:p>
      <text:p text:style-name="Text_20_body"><text:line-break/></text:p>
      <text:p text:style-name="Text_20_body"><text:a xlink:type="simple" xlink:href="/TOPMAN/of-december-2014/2Флаер%20-%20несовершеннолетние.doc" office:name=""><text:span text:style-name="Definition"><text:span text:style-name="T1">Несовершеннолетние</text:span></text:span></text:a></text:p>
      <text:p text:style-name="Text_20_body"><text:line-break/></text:p>
      <text:p text:style-name="Text_20_body"><text:a xlink:type="simple" xlink:href="/TOPMAN/of-december-2014/3Флаер%20-%20общественные%20работы.doc" office:name=""><text:span text:style-name="Definition"><text:span text:style-name="T1">Общественные работы</text:span></text:span></text:a></text:p>
      <text:p text:style-name="Text_20_body"><text:line-break/></text:p>
      <text:p text:style-name="Text_20_body"><text:a xlink:type="simple" xlink:href="/TOPMAN/of-december-2014/4Флаер%20-%20работодателям.doc" office:name=""><text:span text:style-name="Definition"><text:span text:style-name="T1">Работодателям</text:span></text:span></text:a></text:p>
      <text:p text:style-name="Text_20_body"><text:line-break/></text:p>
      <text:p text:style-name="Text_20_body"><text:a xlink:type="simple" xlink:href="/TOPMAN/of-december-2014/5Флаер%20-%20самозанятость.doc" office:name=""><text:span text:style-name="Definition"><text:span text:style-name="T1">Самозанятость</text:span></text:span></text:a></text:p>
      <text:p text:style-name="Text_20_body"><text:line-break/></text:p>
      <text:p text:style-name="Text_20_body"><text:a xlink:type="simple" xlink:href="/TOPMAN/of-december-2014/6Флаер%20-профориентация%20со%20схемой.doc" office:name=""><text:span text:style-name="Definition"><text:span text:style-name="T1">Профориентация со схемой</text:span></text:span></text:a></text:p>
      <text:p text:style-name="Text_20_body"><text:line-break/></text:p>
      <text:p text:style-name="Text_20_body"><text:a xlink:type="simple" xlink:href="/TOPMAN/of-december-2014/7Флаер%20-трудоустройство%20молодежи.doc" office:name=""><text:span text:style-name="Definition"><text:span text:style-name="T1">Трудоустройство молодежи</text:span></text:span></text:a></text:p>
      <text:p text:style-name="Text_20_body"><text:line-break/></text:p>
      <text:p text:style-name="Text_20_body"><text:a xlink:type="simple" xlink:href="/TOPMAN/of-december-2014/8Флаер-цзн.doc" office:name=""><text:span text:style-name="Definition"><text:span text:style-name="T1">ЦЗН</text:span></text:span></text:a></text:p>
      <text:p text:style-name="Text_20_body"><text:line-break/></text:p>
      <text:p text:style-name="Text_20_body">Адрес страницы: <text:a xlink:type="simple" xlink:href="http://chertanovo-juzhnoe.mos.ru/social-sphere/employment-center/detail/1679232.html" office:name=""><text:span text:style-name="Definition">http://chertanovo-juzhnoe.mos.ru/social-sphere/employment-center/detail/167923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8T22:38:05Z</meta:creation-date>
    <dc:date>2024-11-18T22:38:05Z</dc:date>
  </office:meta>
</office:document-meta>
</file>