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и-прокурора-г.-москвы-со-студентами-юридического-колледжа-и-университета"/>Встречи прокурора г. Москвы со студентами юридического колледжа и университета<text:bookmark-end text:name="встречи-прокурора-г.-москвы-со-студентами-юридического-колледжа-и-университета"/></text:h>
      <text:p text:style-name="First_20_paragraph">04.03.2022</text:p>
      <text:p text:style-name="Text_20_body">Заместителем Чертановского межрайонного прокурора г. Москвы Максимом Чикмаревым проведены встречи со студентами юридического колледжа и университета Московской финансово-юридической академии (учебный корпус Варшавский).</text:p>
      <text:p text:style-name="Text_20_body">В ходе беседы c целью популяризации и повышения престижа работы</text:p>
      <text:p text:style-name="Text_20_body">в органах прокуратуры, Максим Чикмарев рассказал о службе в органах прокуратуры, а также об основных направлениях прокурорского надзора. Особое внимание обратил на исполнение требований законодательства</text:p>
      <text:p text:style-name="Text_20_body">о противодействии экстремизму, а также об исполнении законодательства</text:p>
      <text:p text:style-name="Text_20_body">о несовершеннолетних и молодежи.</text:p>
      <text:p text:style-name="Text_20_body">В рамках встречи всем участникам даны исчерпывающие разъяснения законодательства по интересующим их вопросам.</text:p>
      <text:p text:style-name="Text_20_body"><text:line-break/></text:p>
      <text:p text:style-name="Text_20_body">Адрес страницы: <text:a xlink:type="simple" xlink:href="http://chertanovo-juzhnoe.mos.ru/safety-and-security/the-prosecutor-explains/detail/10660608.html" office:name=""><text:span text:style-name="Definition">http://chertanovo-juzhnoe.mos.ru/safety-and-security/the-prosecutor-explains/detail/1066060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6:29:43Z</meta:creation-date>
    <dc:date>2023-05-23T06:29:43Z</dc:date>
  </office:meta>
</office:document-meta>
</file>