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ий-травматизм-и-его-профилактика"/>Детский травматизм и его профилактика!<text:bookmark-end text:name="детский-травматизм-и-его-профилактика"/></text:h>
      <text:p text:style-name="First_20_paragraph">19.09.2019</text:p>
      <text:p text:style-name="Text_20_body">Работа по профилактике и обучению детей правилам пожарной безопасности занимает особое место в системе МЧС!<text:line-break/><text:line-break/>17 сентября 2019 г. руководством Управления по Южному округу Столицы МЧС России по г. Москве была проведена встреча с руководителями ГБУ "Территориальных центров социального обслуживания" по ЮАО.<text:line-break/><text:line-break/>Перед представителями ТЦСО по ЮАО выступил начальник 3 регионального отдела надзорной деятельности и профилактической работы подполковник внутренней службы Дмитрий Аралушкин с информацией о том, как важна профилактика детского травматизма в семьях с разным социальным статусом. Особое внимание необходимо обращать на многодетные семьи, а так же семьи в которых родитель с инвалидностью или воспитывают ребенка инвалида, на людей престарелого возраста, на семьи ведущие асоциальный образ жизни. Именно с этими семьями необходимо проводить усиленную профилактическую работу.<text:line-break/><text:line-break/>Необходимо разработать комплекс мероприятий направленных на снижение детского травматизма. Распространять памятки пожарной безопасности, обучать людей и детей правилам пожарной безопасности - обратился к руководителям ТЦСО по ЮАО врио начальника Управления по ЮАО МЧС России по г. Москве полковник внутренней службы Дмитрий Мельников. На ряду с этими рекомендациями, было предложено устанавливать в данных семьях автономные пожарные извещатели, которые оповестят о пожаре в начальной его стадии, что позволит своевременно принять меры по эвакуации и тушению пожара первичными средствами пожаротушения. Все эти меры помогут спасти жизни людей!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8361423.html" office:name=""><text:span text:style-name="Definition">http://chertanovo-juzhnoe.mos.ru/safety-and-security/memo-to-the-population/detail/83614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2T12:21:11Z</meta:creation-date>
    <dc:date>2023-11-12T12:21:11Z</dc:date>
  </office:meta>
</office:document-meta>
</file>