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йствия-при-пожаре-в-здании"/>Действия при пожаре в здании<text:bookmark-end text:name="действия-при-пожаре-в-здании"/></text:h>
      <text:p text:style-name="First_20_paragraph">07.09.2019</text:p>
      <text:p text:style-name="Text_20_body">1.Определите для себя, выходить или не выходить наружу. Убедитесь, что за дверью нет пожара, приложив свою руку к двери или к металлической ручке. Если она горячая, то ни в коем случае не открывайте дверь.</text:p>
      <text:p text:style-name="Text_20_body">2.Не входите туда, где большая концентрация дыма и видимость менее 10 метров.</text:p>
      <text:p text:style-name="Text_20_body"><text:span text:style-name="T1">Если дым и пламя позволяют выйти из помещения (здания) наружу:</text:span></text:p>
      <text:p text:style-name="Text_20_body">1.Уходите скорее от огня, используя основные и запасные пути эвакуации.</text:p>
      <text:p text:style-name="Text_20_body">2.Отключите попутно электроэнергию.</text:p>
      <text:p text:style-name="Text_20_body">3.Идите к выходу на четвереньках, так как вредные продукты горения скапливаются на уровне вашего роста и выше, закрывая при этом рот и нос подручными средствами защиты.</text:p>
      <text:p text:style-name="Text_20_body">4.По пути за собой плотно закрывайте дверь.</text:p>
      <text:p text:style-name="Text_20_body">5.Покинув опасное помещение, не вздумайте возвращаться назад, сообщите о себе должностным лицам.</text:p>
      <text:p text:style-name="Text_20_body"><text:span text:style-name="T1">Если дым и пламя в соседних помещениях не позволяет выйти наружу:</text:span></text:p>
      <text:p text:style-name="Text_20_body">1.Не поддавайтесь панике.</text:p>
      <text:p text:style-name="Text_20_body">2.Накройтесь полностью мокрым покрывалом (тканью).</text:p>
      <text:p text:style-name="Text_20_body">3.Проверьте, существует ли возможность выйти на крышу или спуститься по пожарной лестнице.</text:p>
      <text:p text:style-name="Text_20_body">4.Если возможности эвакуироваться нет, то для защиты от тепла и дыма необходимо надёжно загерметизировать своё помещение: плотно закройте входную дверь, заткните щели двери изнутри помещения, используя при этом любую ткань; закройте окна, форточки, заткните вентиляционные отверстия; если есть вода, постоянно смачивайте дверь, пол.</text:p>
      <text:p text:style-name="Text_20_body">5.Если помещение наполнилось дымом, передвигайтесь на четвереньках, прикрыв рот и нос влажной тряпкой (носовым платком, рукавом от рубашки), в сторону окна и находитесь возле окна и привлекайте к себе внимание людей на улице.</text:p>
      <text:p text:style-name="Text_20_body"><text:span text:style-name="T1">Если у вас телефон, то обязательно позвоните «112» или «101» и сообщите, где вы находитесь.</text:span></text:p>
      <text:p text:style-name="Text_20_body"> </text:p>
      <text:p text:style-name="Text_20_body"><text:line-break/></text:p>
      <text:p text:style-name="Text_20_body">Адрес страницы: <text:a xlink:type="simple" xlink:href="http://chertanovo-juzhnoe.mos.ru/safety-and-security/memo-to-the-population/detail/8335327.html" office:name=""><text:span text:style-name="Definition">http://chertanovo-juzhnoe.mos.ru/safety-and-security/memo-to-the-population/detail/8335327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16T01:06:56Z</meta:creation-date>
    <dc:date>2024-11-16T01:06:56Z</dc:date>
  </office:meta>
</office:document-meta>
</file>