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д-культуры-безопасности.-безопасность-в-местах-массового-скопления-людей"/>Год культуры безопасности. Безопасность в местах массового скопления людей<text:bookmark-end text:name="год-культуры-безопасности.-безопасность-в-местах-массового-скопления-людей"/></text:h>
      <text:p text:style-name="First_20_paragraph">07.09.2019</text:p>
      <text:p text:style-name="Text_20_body">В рамках Года культуры безопасности специалисты МЧС России рассказывают о правилах поведения в местах массового скопления людей.</text:p>
      <text:p text:style-name="Text_20_body">В современной жизни не так трудно оказаться в зоне массового скопления людей - парады и шествия, выступления звёзд, клубы, общественный транспорт. При этом необходимо соблюдать ряд правил безопасного поведения. </text:p>
      <text:p text:style-name="Text_20_body">Отправляясь на какое-либо массовое мероприятие, выложите из карманов колющие и режущие предметы. Обойдитесь без галстука, шарфа, высоких и неустойчивых каблуков. </text:p>
      <text:p text:style-name="Text_20_body">Не устраивайтесь рядом со сценой или местом, где выступают ораторы. В случае давки выбраться с этих позиций будет гораздо труднее. </text:p>
      <text:p text:style-name="Text_20_body">Держитесь подальше от компаний, находящихся в состоянии наркотического или алкогольного опьянения. Рядом с такими группами легко возникают конфликтные ситуации, которые могут привести к давке. </text:p>
      <text:p text:style-name="Text_20_body">При движении в плотной колонне опасно находиться возле стеклянных витрин магазинов, стен зданий, деревьев. Прижатые к ним толпой, вы можете получить серьезную травму. </text:p>
      <text:p text:style-name="Text_20_body">Как только почувствовали волнение и первые признаки зарождающегося конфликта, осмотритесь и выберите наиболее короткий маршрут к безопасному месту. </text:p>
      <text:p text:style-name="Text_20_body">Выбираясь из агрессивно настроенной толпы, старайтесь ни с кем не встречаться взглядом,  не вступайте в словесные перебранки, не реагируйте на реплики в свой адрес. </text:p>
      <text:p text:style-name="Text_20_body">Ни в коем случае не пытайтесь идти против движения толпы. Если толпа вас увлекла, старайтесь избежать её центра и края. </text:p>
      <text:p text:style-name="Text_20_body">Уклоняйтесь от неподвижных предметов на пути, иначе вас могут просто раздавить. Не цепляйтесь ни за что руками. </text:p>
      <text:p text:style-name="Text_20_body">Находясь в плотной массе людей, сгруппируйтесь, прижмите согнутые в локтях руки к груди, чтобы защитить себя от сдавливания. Застегните одежду на все пуговицы. </text:p>
      <text:p text:style-name="Text_20_body">Если  споткнулись и начинаете падать, постарайтесь удержаться на ногах, схватившись за впереди идущих. </text:p>
      <text:p text:style-name="Text_20_body">Обо всем подозрительном сообщайте сотрудникам правоохранительных органов. </text:p>
      <text:p text:style-name="Text_20_body"> </text:p>
      <text:p text:style-name="Text_20_body">Будьте осторожны и внимательны к себе и своим близким!</text:p>
      <text:p text:style-name="Text_20_body"> </text:p>
      <text:p text:style-name="Text_20_body"><text:line-break/></text:p>
      <text:p text:style-name="Text_20_body">Адрес страницы: <text:a xlink:type="simple" xlink:href="http://chertanovo-juzhnoe.mos.ru/safety-and-security/memo-to-the-population/detail/8335320.html" office:name=""><text:span text:style-name="Definition">http://chertanovo-juzhnoe.mos.ru/safety-and-security/memo-to-the-population/detail/833532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6T06:24:56Z</meta:creation-date>
    <dc:date>2025-03-26T06:24:56Z</dc:date>
  </office:meta>
</office:document-meta>
</file>