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на-детской-площадке"/>МЧС на детской площадке!<text:bookmark-end text:name="мчс-на-детской-площадке"/></text:h>
      <text:p text:style-name="First_20_paragraph">02.08.2019</text:p>
      <text:p text:style-name="Text_20_body">Большинство детей после долгого дня в детском саду прогуливались со своими родителями на детской площадке, спешили в магазин или к себе домой. И тут неожиданно в гости к детям района Нагорный приехал личный состав 24 ПСЧ ФПС Управления по ЮАО ГУ МЧС России по г. Москве, дети были рады такому неожиданному и необычному визиту, увидев издали огромную пожарную машину они со всех ног бросились встречать пожарных. Взрослые же напротив, с опаской смотрели на приближающийся автомобиль и каждый прокрутил у себя в голове, а все ли электроприборы я выключил, уходя из дома, а все ли в порядке у моих пожилых родителей или оставленного на «пять минут» дома ребенка!</text:p>
      <text:p text:style-name="Text_20_body">К счастью у всех все было в порядке, а личный состав находящийся в пожарной машине, и сотрудники 3 Регионального отдела надзорной деятельности и профилактической работы Управления по ЮАО ГУ МЧС России по г. Москве спешили к детям и их родителям для того что бы провести с ними беседу, направленную на предупреждение гибели и травмирования детей на пожаре и о том, как его избежать!</text:p>
      <text:p text:style-name="Text_20_body">Заместитель начальника 3 РОНПР Управления по ЮАО ГУ МЧС России по г. Москве Олег Алипов поведал жителям об опасности неисправного электрооборудования, напомнил меры безопасности при использовании электрооборудования и предупредил об опасности оставления маленьких детей без присмотра наедине с включенными электроприборами. Так же, зная, что в районе есть газифицированные дома Олег Александрович рассказал, что в случае нарушения техники безопасности при эксплуатации газовых плит и других приборов - газ является источником опасности. Только соблюдение правил безопасности при эксплуатации газовых приборов позволит сохранить жизнь себе и своим близким.</text:p>
      <text:p text:style-name="Text_20_body">Инженер 3 РОНПР Управления по ЮАО ГУ МЧС России по г. Москве Мария Шаверина обратилась к родителям - С малых лет прививайте детям обязательность соблюдения правил пожарной безопасности, как можно чаще беседуйте с малышами о том, как себя вести в чрезвычайных ситуациях, разъясните детям возможные последствия и опасность игр с огнем и другими пожароопасными предметами, не показывайте детям дурной пример: не курите при них, не зажигайте бумагу для освещения темных помещений. Храните зажигалки и спички в недоступных для ребенка местах. А затем в доступной и увлекательной форме Мария Юрьевна объяснила детям, как надо себя вести в экстремальных ситуациях, рассказала о частых причинах возникновения пожаров. Особое внимание было уделено ошибкам в действиях детей при пожаре. Большинство малышей были уверены, что от огня можно спрятаться. И в завершение беседы напомнила детям как правильно набирать на мобильных телефонах номера экстренных служб «101», «112» и что нужно сообщить в первую очередь диспетчеру. Попросила выучить свой адрес и ФИО!</text:p>
      <text:p text:style-name="Text_20_body">Не менее интересен был рассказ заместителя начальника 24 ПСЧ Дмитрия Абросимова о необходимости правильной парковки личного автотранспорта в узких дворах и о том насколько важно уступать дорогу пожарным машинам, которые с включенными световыми сигналами и звуковой сигнализацией спешат на место происшествия. От того, насколько быстро они прибудут на место пожара напрямую зависят жизнь и здоровье людей, а также сохранность имущества.</text:p>
      <text:p text:style-name="Text_20_body">Далее огнеборцы Александр Татаринков, Герман Орлов и Александр Стремов показывали оборудование пожарной машины, костюмы пожарного, давали померить каски. А какой ребенок не мечтает побывать за рулем в пожарной машине? У ребят с детской площадки на ул. Ялтинская д. 10 корп. 1 мечта сбылась. Они с большим восторгом поднимались внутрь машины и делились друг с другом полученными впечатлениями. А мощная струя воды, бьющая из ствола высокого давления, привела всех ребят в неописуемый восторг.<text:line-break/><text:line-break/></text:p>
      <text:p text:style-name="Text_20_body">Эта встреча стала для детей познавательной и запоминающейся, вызвала интерес и уважение к профессии пожарного.</text:p>
      <text:p text:style-name="Text_20_body">На прощание всем детям вручили памятные подарки значки и закладки для книг, ребята долго не хотели отпускать таких интересных гостей!</text:p>
      <text:p text:style-name="Text_20_body"><text:span text:style-name="T1">Пресс-служба Управления по ЮАО</text:span></text:p>
      <text:p text:style-name="Text_20_body"><text:span text:style-name="T1">Главного управления МЧС России по г. Москве</text:span>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8258974.html" office:name=""><text:span text:style-name="Definition">http://chertanovo-juzhnoe.mos.ru/safety-and-security/memo-to-the-population/detail/82589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2:40:56Z</meta:creation-date>
    <dc:date>2023-07-19T12:40:56Z</dc:date>
  </office:meta>
</office:document-meta>
</file>