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жарно-тактические-учения-в-южном-административном-округе"/>Пожарно-тактические учения в Южном административном округе<text:bookmark-end text:name="пожарно-тактические-учения-в-южном-административном-округе"/></text:h>
      <text:p text:style-name="First_20_paragraph">01.08.2019</text:p>
      <text:p text:style-name="Text_20_body">Пожарно-тактические учения в Южном административном округе прошли в автобусном парке, расположенном по адресу: ул. Подольских Курсантов, дом 5</text:p>
      <text:p text:style-name="Text_20_body"><text:line-break/></text:p>
      <text:p text:style-name="Text_20_body">По тактическому замыслу - в результате технической неисправности, произошло загорание автобуса, находящегося в помещении закрытой стоянки с дальнейшим распространением по горючей нагрузке на соседние автобусы и кровлю.</text:p>
      <text:p text:style-name="Text_20_body">Из здания эвакуировано 20 человек технического персонала, однако в некоторых помещениях осталось 2 человека которые не смогли самостоятельно покинуть помещение.</text:p>
      <text:p text:style-name="Text_20_body">Начальник караула  106 ПСЧ ФПС  Михаил Сигов, в составе звена ГДЗС, направился на поиск и спасение людей, где в ходе проведения разведки  в автобусе был обнаружен и спасен условный пострадавший.</text:p>
      <text:p text:style-name="Text_20_body">Прибывшие к месту чрезвычайной ситуации оперативный дежурный Олег Сухарев совместно с помощником Сергеем Буравкиным, организовали штаб пожаротушения, и запросили требующиеся силы скорой помощи.</text:p>
      <text:p text:style-name="Text_20_body">В ходе занятий были отработаны практические вопросы: </text:p>
      <text:p text:style-name="Text_20_body">- порядок сообщения о пожаре и высылка техники к месту пожара;</text:p>
      <text:p text:style-name="Text_20_body">- порядок эвакуации людей, отключения электроэнергии до прибытия подразделений;</text:p>
      <text:p text:style-name="Text_20_body">- организация встречи первого прибывшего пожарного подразделения;</text:p>
      <text:p text:style-name="Text_20_body">- оказание содействия подразделениям пожарной охраны;</text:p>
      <text:p text:style-name="Text_20_body">- действия руководителя тушения пожара по передаче информации с места пожара и постановке задач прибывающим пожарным и спасательным подразделениям;</text:p>
      <text:p text:style-name="Text_20_body">- приемы и способы спасения людей.</text:p>
      <text:p text:style-name="Text_20_body"><text:line-break/></text:p>
      <text:p text:style-name="Text_20_body">Поставленные цели и задачи в ходе проведения пожарно-тактического учения были выполнены с оценкой "хорошо".</text:p>
      <text:p text:style-name="Text_20_body"><text:line-break/></text:p>
      <text:p text:style-name="Text_20_body"><text:line-break/></text:p>
      <text:p text:style-name="Text_20_body"><text:span text:style-name="T1">Пресс-служба Управления по ЮАО</text:span></text:p>
      <text:p text:style-name="Text_20_body"><text:span text:style-name="T1">Главного управления МЧС России по г. Москве</text:span></text:p>
      <text:p text:style-name="Text_20_body"> </text:p>
      <text:p text:style-name="Text_20_body"><text:line-break/></text:p>
      <text:p text:style-name="Text_20_body">Адрес страницы: <text:a xlink:type="simple" xlink:href="http://chertanovo-juzhnoe.mos.ru/safety-and-security/memo-to-the-population/detail/8256750.html" office:name=""><text:span text:style-name="Definition">http://chertanovo-juzhnoe.mos.ru/safety-and-security/memo-to-the-population/detail/8256750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8T14:31:20Z</meta:creation-date>
    <dc:date>2023-08-08T14:31:20Z</dc:date>
  </office:meta>
</office:document-meta>
</file>