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чс-россии-регистрация-туристического-маршрута---гарантия-безопасности"/>МЧС России: регистрация туристического маршрута - гарантия безопасности<text:bookmark-end text:name="мчс-россии-регистрация-туристического-маршрута---гарантия-безопасности"/></text:h>
      <text:p text:style-name="First_20_paragraph">24.06.2019</text:p>
      <text:p text:style-name="Text_20_body"><text:line-break/></text:p>
      <text:p text:style-name="Text_20_body">Адрес страницы: <text:a xlink:type="simple" xlink:href="http://chertanovo-juzhnoe.mos.ru/safety-and-security/memo-to-the-population/detail/8171454.html" office:name=""><text:span text:style-name="Definition">http://chertanovo-juzhnoe.mos.ru/safety-and-security/memo-to-the-population/detail/817145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9T13:59:11Z</meta:creation-date>
    <dc:date>2024-12-19T13:59:11Z</dc:date>
  </office:meta>
</office:document-meta>
</file>