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онные-памятки"/>Информационные памятки!<text:bookmark-end text:name="информационные-памятки"/></text:h>
      <text:p text:style-name="First_20_paragraph">29.05.2025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safety-and-security/memo-to-the-population/detail/12996774.html" office:name=""><text:span text:style-name="Definition">http://chertanovo-juzhnoe.mos.ru/safety-and-security/memo-to-the-population/detail/1299677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3T15:51:44Z</meta:creation-date>
    <dc:date>2025-06-13T15:51:44Z</dc:date>
  </office:meta>
</office:document-meta>
</file>