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ые-памятки-по-профилактике-дистанционного-мошенничества"/>Информационные памятки по профилактике дистанционного мошенничества<text:bookmark-end text:name="информационные-памятки-по-профилактике-дистанционного-мошенничества"/></text:h>
      <text:p text:style-name="First_20_paragraph">28.03.2025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2882049.html" office:name=""><text:span text:style-name="Definition">http://chertanovo-juzhnoe.mos.ru/safety-and-security/memo-to-the-population/detail/1288204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17:50Z</meta:creation-date>
    <dc:date>2025-04-10T00:17:50Z</dc:date>
  </office:meta>
</office:document-meta>
</file>