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обращения-с-электроприборами"/>Правила обращения с электроприборами<text:bookmark-end text:name="правила-обращения-с-электроприборами"/></text:h>
      <text:p text:style-name="First_20_paragraph">06.11.2024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12647519.html" office:name=""><text:span text:style-name="Definition">http://chertanovo-juzhnoe.mos.ru/safety-and-security/memo-to-the-population/detail/1264751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16:33Z</meta:creation-date>
    <dc:date>2025-04-10T00:16:33Z</dc:date>
  </office:meta>
</office:document-meta>
</file>