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идеоролик-назовите-код-из-смс"/>Видеоролик "Назовите код из смс"<text:bookmark-end text:name="видеоролик-назовите-код-из-смс"/></text:h>
      <text:p text:style-name="First_20_paragraph">15.07.2022</text:p>
      <text:p text:style-name="Text_20_body"><text:line-break/></text:p>
      <text:p text:style-name="Text_20_body">Адрес страницы: <text:a xlink:type="simple" xlink:href="http://chertanovo-juzhnoe.mos.ru/safety-and-security/memo-to-the-population/detail/10935632.html" office:name=""><text:span text:style-name="Definition">http://chertanovo-juzhnoe.mos.ru/safety-and-security/memo-to-the-population/detail/1093563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2T06:26:35Z</meta:creation-date>
    <dc:date>2023-06-02T06:26:35Z</dc:date>
  </office:meta>
</office:document-meta>
</file>