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-на-вас-оформляют-кредит"/>Видеоролик "На вас оформляют кредит"<text:bookmark-end text:name="видеоролик-на-вас-оформляют-кредит"/></text:h>
      <text:p text:style-name="First_20_paragraph">14.07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934838.html" office:name=""><text:span text:style-name="Definition">http://chertanovo-juzhnoe.mos.ru/safety-and-security/memo-to-the-population/detail/1093483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6T11:30:50Z</meta:creation-date>
    <dc:date>2023-11-16T11:30:50Z</dc:date>
  </office:meta>
</office:document-meta>
</file>