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идеоролик-мошенники-переводят-деньги-с-вашего-счета"/>Видеоролик "Мошенники переводят деньги с вашего счета"<text:bookmark-end text:name="видеоролик-мошенники-переводят-деньги-с-вашего-счета"/></text:h>
      <text:p text:style-name="First_20_paragraph">14.07.2022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10934797.html" office:name=""><text:span text:style-name="Definition">http://chertanovo-juzhnoe.mos.ru/safety-and-security/memo-to-the-population/detail/1093479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2T06:26:20Z</meta:creation-date>
    <dc:date>2023-06-02T06:26:20Z</dc:date>
  </office:meta>
</office:document-meta>
</file>