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действий-по-сигналам-оповещения"/>Правила действий по сигналам оповещения<text:bookmark-end text:name="правила-действий-по-сигналам-оповещения"/></text:h>
      <text:p text:style-name="First_20_paragraph">14.01.2022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0550884.html" office:name=""><text:span text:style-name="Definition">http://chertanovo-juzhnoe.mos.ru/safety-and-security/memo-to-the-population/detail/1055088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4T21:19:03Z</meta:creation-date>
    <dc:date>2023-08-14T21:19:03Z</dc:date>
  </office:meta>
</office:document-meta>
</file>