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ы-безопасного-поведения-на-льду"/>Основы безопасного поведения на льду<text:bookmark-end text:name="основы-безопасного-поведения-на-льду"/></text:h>
      <text:p text:style-name="First_20_paragraph">20.12.2021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0486750.html" office:name=""><text:span text:style-name="Definition">http://chertanovo-juzhnoe.mos.ru/safety-and-security/memo-to-the-population/detail/1048675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1T19:10:01Z</meta:creation-date>
    <dc:date>2025-03-01T19:10:01Z</dc:date>
  </office:meta>
</office:document-meta>
</file>