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наступлением-зимы-актуальной-темой-безопасности-становится-выход-на-первый-лёд"/>С наступлением зимы актуальной темой безопасности становится выход на первый лёд!<text:bookmark-end text:name="с-наступлением-зимы-актуальной-темой-безопасности-становится-выход-на-первый-лёд"/></text:h>
      <text:p text:style-name="First_20_paragraph">07.12.2021</text:p>
      <text:section text:name="Item.MessagePartBody">
        <text:section text:name="Item.MessageUniqueBody">
          <text:p text:style-name="Text_20_body">Большой опасности подвергаются, особенно в столице, любители подводной рыбалки, которые забывают о неустойчивом климате Московского региона когда столбик термометра колеблется от плюса до минуса и лед тает прямо на глазах.</text:p>
          <text:p text:style-name="Text_20_body">В целях предотвращения гибели людей на водоемах в период образования ледового покрова Управление по Южному административному округу Главного управления МЧС России по г. Москве информирует и предупреждает:</text:p>
          <text:p text:style-name="Text_20_body">Чаще всего среди пострадавших оказываются дети, которые гуляют вблизи замерзших водоемов без присмотра родителей, и рыбаки, выходящие на свой страх и риск на непрочный лед.</text:p>
          <text:p text:style-name="Text_20_body">Многие рыбаки–любители, провалившись один раз под лед, идут снова и снова, надеясь на авось и очередное везение. Но такая самоуверенность может привести к непоправимой трагедии.</text:p>
          <text:p text:style-name="Text_20_body">Прежде всего, помните, для того что бы избежать чрезвычайную ситуацию провала под лед лучше вообще отказаться от идеи на него выходить!</text:p>
          <text:p text:style-name="Text_20_body">Безопасным для человека считается лед толщиной порядка 12 сантиметров, а для группы людей - не менее 15 сантиметров. Передвигаться на автомобиле можно, если зимний покров водоема достиг отметок более 25 - 35 сантиметров, и только в тех местах, где специально оборудованы ледовые переправы.</text:p>
          <text:p text:style-name="Text_20_body">Визуально прочность льда тоже можно определить: лед голубого цвета - прочный, белого - прочность его в 2 раза меньше; серый, матово-белый или с желтоватым оттенком, - лед тонкий и не надежен!</text:p>
          <text:p text:style-name="Text_20_body">Многие пытаются определить прочность ударом ноги, так проверять лёд ни в коем случае нельзя! Есть опасность, что после сильного удара лёд под Вами затрещит или покажется немного воды, - это будет означать, что лед тонкий и в любое мгновение Вы можете провалиться!</text:p>
          <text:p text:style-name="Text_20_body">На лед нельзя выходить в темное время суток и при плохой видимости - туман, снегопад и дождь, в состоянии алкогольного опьянения, а так же необходимо провести профилактические беседы с подрастающим поколением и по возможности не оставлять детей без присмотра.</text:p>
          <text:p text:style-name="Text_20_body">Если Вы попали на тонкий лед, отходите назад скользящими осторожными шагами, не отрывая ног ото льда. Если Вы провалились под лед, главное - не паниковать: широко раскиньте руки по кромкам льда, без резких движений выбирайтесь на лед, заползая грудью или спиной и поочередно вытаскивая на поверхность ноги. Выбравшись, откатывайтесь, а затем ползите в ту сторону, откуда пришли.</text:p>
          <text:p text:style-name="Text_20_body">Можно громко позвать на помощь, есть шанс, что рядом окажутся очевидцы!</text:p>
          <text:p text:style-name="Text_20_body">Если Вы стали очевидцем попадания человека под лед, сначала вызовите спасателей или поручите рядом стоящим людям. Приближаться к пострадавшему нужно медленно, ползком, широко расставив руки. Приблизившись, с расстояния 3-4 метра нужно подать пострадавшему шарф, ремень, палку или другой предмет, за который он может ухватиться.</text:p>
          <text:p text:style-name="Text_20_body">В случае возникновения опасных ситуаций на воде – обращаться по единому номеру экстренных служб 101 и 112.</text:p>
          <text:p text:style-name="Text_20_body"><text:line-break/></text:p>
        </text:section>
      </text:section>
      <text:p text:style-name="Text_20_body"><text:line-break/></text:p>
      <text:p text:style-name="Text_20_body">Адрес страницы: <text:a xlink:type="simple" xlink:href="http://chertanovo-juzhnoe.mos.ru/safety-and-security/memo-to-the-population/detail/10451211.html" office:name=""><text:span text:style-name="Definition">http://chertanovo-juzhnoe.mos.ru/safety-and-security/memo-to-the-population/detail/1045121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0T23:21:08Z</meta:creation-date>
    <dc:date>2023-05-20T23:21:08Z</dc:date>
  </office:meta>
</office:document-meta>
</file>