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игналы-гражданской-обороны"/>Сигналы гражданской обороны<text:bookmark-end text:name="сигналы-гражданской-обороны"/></text:h>
      <text:p text:style-name="First_20_paragraph">20.10.2021</text:p>
      <text:p text:style-name="Text_20_body">В рамках месячника гражданской обороны хотим напомнить Вам Сигналы гражданской обороны.</text:p>
      <text:p text:style-name="Text_20_body"><text:line-break/></text:p>
      <text:p text:style-name="Text_20_body">Сигналы предназначены для оповещения населения о чрезвычайных ситуациях и о непосредственной возникшей опасности нападения противника.</text:p>
      <text:p text:style-name="Text_20_body"><text:line-break/></text:p>
      <text:p text:style-name="Text_20_body">На всей территории Российской Федерации действует система по массовому оповещению населения в случае чрезвычайных ситуаций, включая военную угрозу.</text:p>
      <text:p text:style-name="Text_20_body"><text:line-break/></text:p>
      <text:p text:style-name="Text_20_body">Единым, общим для всех предупреждений является звуковой сигнал «Внимание всем!».</text:p>
      <text:p text:style-name="Text_20_body"><text:line-break/></text:p>
      <text:p text:style-name="Text_20_body">Его целью является привлечь внимание всех граждан, подвергающихся реальной угрозе. После него идет оповещение о самой чрезвычайной ситуации, ее возможных разрушающих последствиях, и кратко сообщаются, какие действия по сигналу внимание всем следует предпринять.</text:p>
      <text:p text:style-name="Text_20_body"><text:line-break/></text:p>
      <text:p text:style-name="Text_20_body">Данный звук предупреждает также и все сигналы гражданской обороны. К ним относятся: воздушная тревога, химическая тревога, отбой воздушной тревоги и радиационная опасность. Все они могут включаться как в военное время, так и в мирное. Например, при техногенных авариях с утечкой опасных веществ могут включаться сигналы ГО – химическая или радиационная опасность.</text:p>
      <text:p text:style-name="Text_20_body"><text:line-break/></text:p>
      <text:p text:style-name="Text_20_body">Как подается:</text:p>
      <text:p text:style-name="Text_20_body">Данный сигнал должен охватить как можно большую территорию, поэтому он может передаваться самыми различными, техническими средствами, функционирующими в данном субъекте. Это системы оповещений крупных производственных предприятий, электросирены, передвижные машины, оснащенные громкоговорящими устройствами, клаксоны всех видов транспорта, телевизионные каналы и радиоволны, плазменные городские панели. В некоторых регионах подача сигнала ГО Внимание всем происходит при взаимодействии с мобильными операторами при помощи смс – рассылки.</text:p>
      <text:p text:style-name="Text_20_body"><text:line-break/></text:p>
      <text:p text:style-name="Text_20_body">На железнодорожных станциях и в порту будут слышны прерывистые короткие удары в рынду. Представлен он короткими прерывающими гудками. После предупредительного, привлекающего внимание сигнала обязательно следует текстовое или голосовое сообщение.</text:p>
      <text:p text:style-name="Text_20_body"><text:line-break/></text:p>
      <text:p text:style-name="Text_20_body">Если звук сирены застал вас на улице, то не следует в срочном порядке бежать домой. Услышав сигнал «внимание всем», дождитесь текстового сообщения. Внимательно выслушайте его, и действуйте согласно полученной информации. Сообщение будет повторяться несколько раз, поэтому если вы что-то не услышали или не поняли, прослушайте внимательно его еще раз. Можете подойти к сотруднику правоохранительных органов, МЧС или ГО, он разъяснит вам происходящую ситуацию.</text:p>
      <text:p text:style-name="Text_20_body"><text:line-break/></text:p>
      <text:p text:style-name="Text_20_body">При нахождении в офисе по сигналу «Внимание всем» необходимо немедленно включить радиоприемник или телевизор. В некоторых крупных организациях есть сотрудники по ГО. Они знают, что делать в подобных случаях. Необходимо соблюдать спокойствие и выполнять все полученные рекомендации.</text:p>
      <text:p text:style-name="Text_20_body"><text:line-break/></text:p>
      <text:p text:style-name="Text_20_body">Дома возьмите все документы на себя и членов семьи, приготовьте минимальный набор теплых вещей, сделайте запасы воды и упакуйте продукты и герметичную упаковку. Дальнейшие действия будут зависеть от возникшей чрезвычайной ситуации.</text:p>
      <text:p text:style-name="Text_20_body"><text:line-break/></text:p>
      <text:p text:style-name="Text_20_body">Какие действия населения по сигналу внимание всем предусмотрены, если прозвучало объявление о срочной эвакуации? Внимательно прослушайте адрес, телефон ближайшего к вам организационного пункта. Запишите эту информацию. Сообщите о ней вашим соседям, членам семьи и ближайшим родственникам.</text:p>
      <text:p text:style-name="Text_20_body"><text:line-break/></text:p>
      <text:p text:style-name="Text_20_body">Не забудьте взять документы, удостоверяющие вашу личность, а также свидетельства о рождении на имеющихся малолетних детей. Если, есть время, то собранную сумку с вещами и предметами первой необходимости необходимо подписать – Ф.И.О. и контактный телефон. В толпе и массовом скоплении людей очень легко потеряться, поэтому на одежде несовершеннолетних детей также приклейте или вложите записки с личными данными ребенка – Ф.И.О., возраст, адрес, номер телефона родителей или родственников. Действия при получении сигнала внимание всем должны быть четкими, быстрыми и соответствовать озвученным рекомендациям в предупредительном оповещении. По возможности не отказывайте в помощи пострадавшим, престарелым людям и вашим соседям.</text:p>
      <text:p text:style-name="Text_20_body"><text:line-break/></text:p>
      <text:p text:style-name="Text_20_body">Покидая квартиру, внимательно осмотритесь. Окна и форточки должны быть закрыты, все электроприборы выключены, газопровод перекрыт. На сборном пункте пройдите регистрацию и дальше подчиняйтесь ответственным гражданам за эвакуацию населения.</text:p>
      <text:p text:style-name="Text_20_body"><text:line-break/></text:p>
      <text:p text:style-name="Text_20_body">Адрес страницы: <text:a xlink:type="simple" xlink:href="http://chertanovo-juzhnoe.mos.ru/safety-and-security/memo-to-the-population/detail/10338992.html" office:name=""><text:span text:style-name="Definition">http://chertanovo-juzhnoe.mos.ru/safety-and-security/memo-to-the-population/detail/1033899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27T22:07:52Z</meta:creation-date>
    <dc:date>2024-01-27T22:07:52Z</dc:date>
  </office:meta>
</office:document-meta>
</file>