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зыв-на-военную-службу"/>ПРИЗЫВ НА ВОЕННУЮ СЛУЖБУ !<text:bookmark-end text:name="призыв-на-военную-службу"/></text:h>
      <text:p text:style-name="First_20_paragraph">15.06.2021</text:p>
      <text:p text:style-name="Text_20_body"><text:line-break/></text:p>
      <text:p text:style-name="Text_20_body">Адрес страницы: <text:a xlink:type="simple" xlink:href="http://chertanovo-juzhnoe.mos.ru/recruitment-company/detail/10028715.html" office:name=""><text:span text:style-name="Definition">http://chertanovo-juzhnoe.mos.ru/recruitment-company/detail/1002871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9:21Z</meta:creation-date>
    <dc:date>2025-04-09T23:59:21Z</dc:date>
  </office:meta>
</office:document-meta>
</file>