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ртемьев-олег-германович"/>Артемьев Олег Германович<text:bookmark-end text:name="артемьев-олег-германович"/></text:h>
      <text:p text:style-name="First_20_paragraph">13.02.2025</text:p>
      <text:p text:style-name="Text_20_body">Общественная приёмная депутата Московской городской Думы Олега Германовича Артемьева находится по адресу: <text:span text:style-name="T1">г. Москва, ул. Липецкая, д. 48</text:span></text:p>
      <text:p text:style-name="Text_20_body"><text:span text:style-name="T1">Телефон</text:span>: +7 (985) 074-65-29</text:p>
      <text:p text:style-name="Text_20_body"><text:span text:style-name="T1">График работы</text:span>: по предварительной записи, вторник с 18:00 до 20:00, четверг с 10:00 до 12:00. </text:p>
      <text:p text:style-name="Text_20_body"><text:span text:style-name="T1">Электронная почта</text:span>: <text:a xlink:type="simple" xlink:href="mailto:artemev@duma.mos.ru" office:name=""><text:span text:style-name="Definition">artemev@duma.mos.ru</text:span></text:a>.</text:p>
      <text:p text:style-name="Text_20_body"><text:line-break/></text:p>
      <text:p text:style-name="Text_20_body">Адрес страницы: <text:a xlink:type="simple" xlink:href="http://chertanovo-juzhnoe.mos.ru/public-reception-of-the-deputy/obshestvennaya-reception-of-the-deputy/detail/12805881.html" office:name=""><text:span text:style-name="Definition">http://chertanovo-juzhnoe.mos.ru/public-reception-of-the-deputy/obshestvennaya-reception-of-the-deputy/detail/128058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9T13:59:32Z</meta:creation-date>
    <dc:date>2025-05-29T13:59:32Z</dc:date>
  </office:meta>
</office:document-meta>
</file>