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токол-по-проекту-планировки-территории-многофункциональной-зоны-5-расположенной-к-северо-западу-пересечения-мкад-и-варшавского-шоссе-с-прилегающими-со-стороны-мкад-территориями"/>Протокол по проекту планировки территории многофункциональной зоны №5 расположенной к северо-западу пересечения МКАД и варшавского шоссе, с прилегающими со стороны МКАД территориями<text:bookmark-end text:name="протокол-по-проекту-планировки-территории-многофункциональной-зоны-5-расположенной-к-северо-западу-пересечения-мкад-и-варшавского-шоссе-с-прилегающими-со-стороны-мкад-территориями"/></text:h>
      <text:p text:style-name="First_20_paragraph">16.11.2015</text:p>
      <text:p text:style-name="Text_20_body"><text:a xlink:type="simple" xlink:href="https://yadi.sk/i/y_jn5eAEkVcZE" office:name=""><text:span text:style-name="Definition">Протокол № 46 от 06.10.2015</text:span></text:a></text:p>
      <text:p text:style-name="Text_20_body"><text:line-break/></text:p>
      <text:p text:style-name="Text_20_body">Адрес страницы: <text:a xlink:type="simple" xlink:href="http://chertanovo-juzhnoe.mos.ru/public-hearings-public-comment/protocols-and-report-on-the-results-of-public-hearings/detail/2303981.html" office:name=""><text:span text:style-name="Definition">http://chertanovo-juzhnoe.mos.ru/public-hearings-public-comment/protocols-and-report-on-the-results-of-public-hearings/detail/2303981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9T21:07:14Z</meta:creation-date>
    <dc:date>2023-07-19T21:07:14Z</dc:date>
  </office:meta>
</office:document-meta>
</file>