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публичных-слушаний-90-от-29.12.2014-в-районе-чертаново-южное-по-проекту-межевания-территории-квартала-ограниченного-северной-и-восточной-границей-природного-парка-битцевский-лесвнутриквартальный-проездом-варшавским-шоссе-внутриквартальн"/>Протокол публичных слушаний № 90 от 29.12.2014 в районе Чертаново Южное по проекту межевания территории квартала, ограниченного северной и восточной границей природного парка «Битцевский лес»,внутриквартальный проездом, Варшавским шоссе, внутриквартальн<text:bookmark-end text:name="протокол-публичных-слушаний-90-от-29.12.2014-в-районе-чертаново-южное-по-проекту-межевания-территории-квартала-ограниченного-северной-и-восточной-границей-природного-парка-битцевский-лесвнутриквартальный-проездом-варшавским-шоссе-внутриквартальн"/></text:h>
      <text:p text:style-name="First_20_paragraph">28.01.2015</text:p>
      <text:p text:style-name="Text_20_body"><text:a xlink:type="simple" xlink:href="https://yadi.sk/i/mRRZwtLKeHsCj" office:name=""><text:span text:style-name="Definition">Протокол публичных слушаний № 90 от 29.12.2014 в районе Чертаново Южное по проекту межевания территории квартала, ограниченного северной и восточной границей природного парка «Битцевский лес»,внутриквартальный проездом, Варшавским шоссе, внутриквартальный проездом.</text:span></text:a></text:p>
      <text:p text:style-name="Text_20_body"><text:line-break/></text:p>
      <text:p text:style-name="Text_20_body">Адрес страницы: <text:a xlink:type="simple" xlink:href="http://chertanovo-juzhnoe.mos.ru/public-hearings-public-comment/protocols-and-report-on-the-results-of-public-hearings/detail/1543464.html" office:name=""><text:span text:style-name="Definition">http://chertanovo-juzhnoe.mos.ru/public-hearings-public-comment/protocols-and-report-on-the-results-of-public-hearings/detail/154346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14:23:05Z</meta:creation-date>
    <dc:date>2023-08-16T14:23:05Z</dc:date>
  </office:meta>
</office:document-meta>
</file>