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б-изменении-места-проведения-собрания-участников-публичных-слушаний-в-районе-чертаново-южное"/>ОПОВЕЩЕНИЕ ОБ ИЗМЕНЕНИИ МЕСТА ПРОВЕДЕНИЯ СОБРАНИЯ УЧАСТНИКОВ ПУБЛИЧНЫХ СЛУШАНИЙ В РАЙОНЕ ЧЕРТАНОВО ЮЖНОЕ<text:bookmark-end text:name="оповещение-об-изменении-места-проведения-собрания-участников-публичных-слушаний-в-районе-чертаново-южное"/></text:h>
      <text:p text:style-name="First_20_paragraph">02.03.2020</text:p>
      <text:p text:style-name="Text_20_body"><text:span text:style-name="T1">Собрание участников публичных слушаний в районе Чертаново Южное</text:span> по проекту межевания территории квартала, ограниченного: <text:span text:style-name="T1">Россошанской улицей, Дорожной улицей, улицей Газопровод, внутриквартальным проездом, границей сквера, границами участков с кадастровыми номерами 77:05:0008005:86, 77:05:0008005:48, улицей Газопровод, Варшавским шоссе,</text:span> ранее запланированное для проведения в помещении ГБОУ города Москвы «Школа № 924» по адресу: <text:span text:style-name="T1">Россошанский     проезд,    дом    3А      </text:span>по      техническим      причинам</text:p>
      <text:p text:style-name="Text_20_body"><text:span text:style-name="T1">ПЕРЕНОСИТСЯ</text:span>.</text:p>
      <text:p text:style-name="Text_20_body"><text:span text:style-name="T1"> </text:span></text:p>
      <text:p text:style-name="Text_20_body"><text:span text:style-name="T1">Собрание состоится 03.03.2020 в 19.00</text:span></text:p>
      <text:p text:style-name="Text_20_body">в помещении управы района Чертаново Южное города Москвы</text:p>
      <text:p text:style-name="Text_20_body">по адресу:</text:p>
      <text:p text:style-name="Text_20_body"><text:span text:style-name="T1">улица Подольских Курсантов, дом 4А.</text:span></text:p>
      <text:p text:style-name="Text_20_body">Время начала регистрации – с 18:00.</text:p>
      <text:p text:style-name="Text_20_body"> 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          - записи предложений и замечаний в период работы экспозиции;</text:p>
      <text:p text:style-name="Text_20_body">          - выступления на собрании участников публичных слушаний;</text:p>
      <text:p text:style-name="Text_20_body">          - внесения записи в книгу (журнал) регистрации  участвующих в собрании участников публичных слушаний;</text:p>
      <text:p text:style-name="Text_20_body">         - подачи в ходе собрания письменных предложений и замечаний;</text:p>
      <text:p text:style-name="Text_20_body">         - направления в течение недели со дня проведения собрания участников публичных слушаний письменных предложений, замечаний в  окружную комиссию.</text:p>
      <text:p text:style-name="Text_20_body">        </text:p>
      <text:p text:style-name="Text_20_body">Окружная комиссия  ЮАО:  115280,  Москва,  улица  Автозаводская,  дом   10, телефон: 8-495-675-86-18, 8-495- 675-73-68, blokhinsi@mos.ru.</text:p>
      <text:p text:style-name="Text_20_body">Информационные материалы по проекту размещены на сайте ЮАО <text:a xlink:type="simple" xlink:href="http://www.uao.mos.ru/" office:name=""><text:span text:style-name="Definition">(uao.mos.ru</text:span></text:a>) в разделе «Окружная комиссия по вопросам градостроительства, землепользования и застройки».</text:p>
      <text:p text:style-name="Text_20_body"> </text:p>
      <text:p text:style-name="Text_20_body"> </text:p>
      <text:p text:style-name="Text_20_body">Окружная комиссия по вопросам</text:p>
      <text:p text:style-name="Text_20_body">градостроительства, землепользования</text:p>
      <text:p text:style-name="Text_20_body">и застройки при Правительстве Москвы в ЮА</text:p>
      <text:p text:style-name="Text_20_body"><text:line-break/></text:p>
      <text:p text:style-name="Text_20_body">Адрес страницы: <text:a xlink:type="simple" xlink:href="http://chertanovo-juzhnoe.mos.ru/public-hearings-public-comment/alerts/detail/8729174.html" office:name=""><text:span text:style-name="Definition">http://chertanovo-juzhnoe.mos.ru/public-hearings-public-comment/alerts/detail/87291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8:37:19Z</meta:creation-date>
    <dc:date>2023-07-08T18:37:19Z</dc:date>
  </office:meta>
</office:document-meta>
</file>