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30.11.2018</text:p>
      <text:p text:style-name="Text_20_body"> </text:p>
      <text:p text:style-name="Text_20_body">В районе <text:span text:style-name="T1">Чертаново Южное</text:span> проект планировки территории линейного объекта – <text:span text:style-name="T1">строительство КЛ 220 кВ ТЭЦ-26 -  ПС «Битца».</text:span></text:p>
      <text:p text:style-name="Text_20_body"><text:span text:style-name="T1"> </text:span></text:p>
      <text:p text:style-name="Text_20_body"><text:span text:style-name="T1">Период проведения экспозиции: с 07.12.2018 по 13.12.2018</text:span> (включительно) в помещении холла управы района Чертаново Южное по адресу<text:span text:style-name="T1">: улица Подольских Курсантов</text:span>, <text:span text:style-name="T1">дом 4А.</text:span></text:p>
      <text:p text:style-name="Text_20_body">Время работы экспозиции: в будние дни (07.12, 10.12, 11.12, 12.12, 13.12) <text:span text:style-name="T1">с 11.00 до 19.00.</text:span></text:p>
      <text:p text:style-name="Text_20_body">В выходные дни (<text:span text:style-name="T1">08.12 и 09.12</text:span>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12.12.2018 с 16.00 до 19.00.</text:span></text:p>
      <text:p text:style-name="Text_20_body"> </text:p>
      <text:p text:style-name="Text_20_body"><text:span text:style-name="T1">Собрание участников публичных слушаний: 18.12.2018 в 19.00</text:span> в помещении ГБОУ «Школа № 629» по адресу<text:span text:style-name="T1">: Варшавское шоссе, дом 156Б.</text:span></text:p>
      <text:p text:style-name="Text_20_body">Время начала регистрации – с 18.00.</text:p>
      <text:p text:style-name="Text_20_body"> 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 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  окружную комиссию.</text:p>
      <text:p text:style-name="Text_20_body">           </text:p>
      <text:p text:style-name="Text_20_body">Окружная    комиссия    ЮАО:    115280,    Москва,    улица   Автозаводская,   дом   10,   телефоны: 8-495-675-86-18, 8-495-675-73-68, blokhinsi@mos.ru.</text:p>
      <text:p text:style-name="Text_20_body">Информационные материалы по проектам будут размещены с 07.12.2018 на сайте префектуры ЮАО <text:a xlink:type="simple" xlink:href="http://www.uao.mos.ru/" office:name=""><text:span text:style-name="Definition">uao.mos.ru</text:span></text:a> в разделе «Окружная комиссия по вопросам градостроительства, землепользования и застройки».</text:p>
      <text:p text:style-name="Text_20_body"> </text:p>
      <text:p text:style-name="Text_20_body">Окружная комиссия по вопросам</text:p>
      <text:p text:style-name="Text_20_body">градостроительства, землепользования</text:p>
      <text:p text:style-name="Text_20_body">и застройки при Правительстве Москвы в ЮАО</text:p>
      <text:p text:style-name="Text_20_body"><text:line-break/></text:p>
      <text:p text:style-name="Text_20_body">Адрес страницы: <text:a xlink:type="simple" xlink:href="http://chertanovo-juzhnoe.mos.ru/public-hearings-public-comment/alerts/detail/7732668.html" office:name=""><text:span text:style-name="Definition">http://chertanovo-juzhnoe.mos.ru/public-hearings-public-comment/alerts/detail/773266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11:27:10Z</meta:creation-date>
    <dc:date>2025-05-27T11:27:10Z</dc:date>
  </office:meta>
</office:document-meta>
</file>