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нь-открытых-дверей"/>22.05.2021 День открытых дверей!<text:bookmark-end text:name="день-открытых-дверей"/></text:h>
      <text:p text:style-name="First_20_paragraph">19.05.2021</text:p>
      <text:p text:style-name="Text_20_body">Дата проведения: 22 мая 2021</text:p>
      <text:p text:style-name="Text_20_body">Время проведения: 12.00-20.00</text:p>
      <text:p text:style-name="Text_20_body">Предварительная регистрация не требуется.</text:p>
      <text:p text:style-name="Text_20_body">Категория 0+</text:p>
      <text:p text:style-name="Text_20_body"><text:line-break/></text:p>
      <text:p text:style-name="Text_20_body">22 мая в Детской библиотеке № 158 пройдет «День открытых дверей» Программа проведения будет посвящена открытию проекта " Бамболе", все активности пройдут в рамках проекта. День начнётся с экскурсии по библиотеке, участники смогут познакомится с книжным фондом, с выставочными экспозициями, сфотографироваться в космической фото-зоне , а закончится день игротекой. А между пройдут постановки кукольных спектаклей для детей и их родителей. Мастер-классы по созданию полезных вещей и бумажных игрушек для театра. Все желающие смогут попробовать себя в качестве гримёра и нарисовать себе маску, более смелые потренируются в ораторском искусстве и могут принять участие в громких чтениях. Самых активных пригашаем на игровую программу. И ещё конкурс рисунков на асфальте и интерактивный хоккей. Всем гарантировано веселое настроение и много сюрпризов.</text:p>
      <text:p text:style-name="Text_20_body"><text:line-break/></text:p>
      <text:p text:style-name="Text_20_body"><text:line-break/></text:p>
      <text:p text:style-name="Text_20_body">Программа проведения:</text:p>
      <text:p text:style-name="Text_20_body"><text:line-break/></text:p>
      <text:p text:style-name="Text_20_body">12:00-13:00 Экскурсия по библиотеке, обзоры новинок, презентации кружков, программы летнего (0+)</text:p>
      <text:p text:style-name="Text_20_body">чтения;</text:p>
      <text:p text:style-name="Text_20_body">13:00-13:30 - громкие чтения стихотворений о весне ( конкурс ораторского искусства и выразительного чтения) (6+)</text:p>
      <text:p text:style-name="Text_20_body">13:30-14:00 Конкурс рисунков ко Дню Победы "Помнит сердце, не забудет никогда"; (6+)</text:p>
      <text:p text:style-name="Text_20_body">14:00-15:00 "Сказки водят хоровод"- игровая программа; (0+)</text:p>
      <text:p text:style-name="Text_20_body">15:00-16:00 "Веселый зоопарк" - мастер-класс по изготовлению поделки в технике бумагопластики; (0+)</text:p>
      <text:p text:style-name="Text_20_body">16:00-17:00 "В гостях у зайки" - мастер-класс по изготовлению конфетницы; (6+)</text:p>
      <text:p text:style-name="Text_20_body">17:00-18:00 "Пес и лиса" - постановка кукольного театра по мотивам русской народной сказки; (6+)</text:p>
      <text:p text:style-name="Text_20_body">18:00-19:00 "Летний луг" - мастер-класс подставка для карандашей в смешанной технике; (6+)</text:p>
      <text:p text:style-name="Text_20_body">19:00-20:00 Игротека.</text:p>
      <text:p text:style-name="Text_20_body"><text:line-break/></text:p>
      <text:p text:style-name="Text_20_body">Ждем ваших ребят!!!</text:p>
      <text:p text:style-name="Text_20_body"><text:line-break/></text:p>
      <text:p text:style-name="Text_20_body">Адрес страницы: <text:a xlink:type="simple" xlink:href="http://chertanovo-juzhnoe.mos.ru/presscenter/officially/detail/9961113.html" office:name=""><text:span text:style-name="Definition">http://chertanovo-juzhnoe.mos.ru/presscenter/officially/detail/996111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8-30T17:43:24Z</meta:creation-date>
    <dc:date>2024-08-30T17:43:24Z</dc:date>
  </office:meta>
</office:document-meta>
</file>