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должается-прием-заявок-на-конкурс-рисуем-любимый-город"/>Продолжается прием заявок на конкурс «Рисуем любимый город»<text:bookmark-end text:name="продолжается-прием-заявок-на-конкурс-рисуем-любимый-город"/></text:h>
      <text:p text:style-name="First_20_paragraph">28.04.2021</text:p>
      <text:p text:style-name="Text_20_body">12 апреля 2021 года стартовал прием работ на конкурс «Рисуем любимый город», подать заявку можно по <text:a xlink:type="simple" xlink:href="http://dom6.mos.ru/konkurs/childdraw2021.php" office:name=""><text:span text:style-name="Definition">ссылке</text:span></text:a>.</text:p>
      <text:p text:style-name="Text_20_body">Департамент градостроительной политики Москвы ежегодно проводит конкурс рисунка с целью привлечения внимания юных художников к истории, современности и возможным вариантам градостроительного развития Москвы, а также формирования у них активной жизненной позиции. Раньше конкурс назывался «Москва – для жизни, для детей! Градостроительная политика глазами маленьких москвичей», а в этом году получил новое имя – «Рисуем любимый город».</text:p>
      <text:p text:style-name="Text_20_body">Изменилось не только название, но и список номинаций, а также возраст и география участников. Теперь рисунки могут присылать ребята с 5 до 16 лет вне зависимости от места жительства. Участники разделены на четыре возрастные группы: с 5 до 7 лет, с 8 до 10 лет, с 11 до 13 лет и с 14 до 16 лет.</text:p>
      <text:p text:style-name="Text_20_body">Заявки принимаются до 25 июля 2021 года по следующим номинациям:</text:p>
      <text:p text:style-name="Text_20_body">· Мегаполис будущего. Москва 2050</text:p>
      <text:p text:style-name="Text_20_body">Здесь конкурсанту необходимо отразить свое видение развития города, его представление об облике, транспорте, инфраструктуре, отдельных объектах градостроительства в будущем.</text:p>
      <text:p text:style-name="Text_20_body">· Я шагаю по Москве</text:p>
      <text:p text:style-name="Text_20_body">К участию принимаются работы, демонстрирующие привычные и необычные виды столицы. На рисунке могут быть изображены как необычные здания и арт-объекты, так и московские дворики, школы, метро.</text:p>
      <text:p text:style-name="Text_20_body">· Зеленый город – Экогород</text:p>
      <text:p text:style-name="Text_20_body">В этой номинации можно изобразить парки, зеленые площадки, двор без машин, «зеленое» строительство и многое другое.</text:p>
      <text:p text:style-name="Text_20_body">· Не все герои носят плащи</text:p>
      <text:p text:style-name="Text_20_body">Город – это не только архитектура, но и люди. Здесь рисунки должны отражать повседневную жизнь работников социально значимых профессий: пожарных, врачей, строителей, полицейских и других городских героев.</text:p>
      <text:p text:style-name="Text_20_body">Номинации действительны для всех возрастов. Участник может подать неограниченное количество работ, при этом один рисунок не может быть заявлен одновременно в нескольких номинациях.</text:p>
      <text:p text:style-name="Text_20_body">Рисунок может быть выполнен в бумажном и цифровом форматах. С требованиями к работам можно ознакомиться в <text:a xlink:type="simple" xlink:href="http://dom6.mos.ru/images/sampledata/1files/2021/konk-risunka/Polozhenie_RLG.pdf" office:name=""><text:span text:style-name="Definition">Положении</text:span></text:a>.</text:p>
      <text:p text:style-name="Text_20_body"><text:line-break/></text:p>
      <text:p text:style-name="Text_20_body">Адрес страницы: <text:a xlink:type="simple" xlink:href="http://chertanovo-juzhnoe.mos.ru/presscenter/officially/detail/9910698.html" office:name=""><text:span text:style-name="Definition">http://chertanovo-juzhnoe.mos.ru/presscenter/officially/detail/991069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1:55:41Z</meta:creation-date>
    <dc:date>2023-07-25T21:55:41Z</dc:date>
  </office:meta>
</office:document-meta>
</file>