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корение-космоса-победа-страны"/>«Покорение космоса – Победа страны»<text:bookmark-end text:name="покорение-космоса-победа-страны"/></text:h>
      <text:p text:style-name="First_20_paragraph">01.04.2021</text:p>
      <text:p text:style-name="Text_20_body">Школа № 504 из Чертаново Южное открыла экспозицию «Покорение космоса – Победа страны» в Музее Победы. Это стало возможно в рамках официального партнерства образовательного учреждения с Центральным музеем Великой Отечественной войны. Событие состоялась 30 марта. Наш школьный музей «Из истории освоения космоса» представил личные вещи покорителей звездных пространств, коллекции значков и марок, газеты, рассказывающие об их деятельности и даже наборы питания.</text:p>
      <text:p text:style-name="Text_20_body">В числе экспонатов эмблема школы, которая побывала в 2015 году в космосе на борту Международной космической станции. Она была возвращена в учебное заведение в 2016 году космонавтом Олегом Кононенко с печатью и подписями участников космической экспедиции. Тогда ни с чем несравнимый волнительный и трогательный момент пережили как дети, так и учителя. Так же несколько лет в школьном музее бережно хранятся фотографии, сделанные на борту МКС, скафандр космонавта, шинель, папаха и личный парашют полковника Военно-воздушных сил России, космонавта-испытателя Татьяны Кузнецовой и многие другие уникальные предметы. Теперь все это можно увидеть в музее на Поклонной горе.</text:p>
      <text:p text:style-name="Text_20_body">На торжественной церемонии открытия экспозиции разделили с ее организаторами радость момента, а также гордость за сопричастность к памяти о самых ярких событиях истории родного Отечества заместитель директора Музея Победы Федор Смуглин, руководитель Детского центра Музея Победы Елена Слесаренко, ректор Государственного института русского языка им. А. С. Пушкина Маргарита Русецкая и директор школы № 504 Андрей Корягин, он же – депутат муниципального округа Чертаново Южное. Они поздравили ребят и учителей с успешным выходом школьного музея на новый уровень развития и высказали надежду на воплощение дальнейших интересных идей.</text:p>
      <text:p text:style-name="Text_20_body">  </text:p>
      <text:p text:style-name="Text_20_body">В беседе с корреспондентом нашей интернет-газеты Андрей Корягин рассказал, что до 14 апреля на экспозиции пройдут открытые уроки педагогов школы, а также встречи с летчиками-космонавтами Олегом Скрипочкой и Александром Лазутиным. Школа осуществит образовательный онлайн-проект «Знатоки музейных экспозиций» совместно с Детским Центром Музея Победы и музеями космической направленности Москвы, Гагарина, Красногорска и Калуги, организует телемост «Школьный музей - центр культурной, исследовательской и научной жизни образовательного учреждения».</text:p>
      <text:p text:style-name="Text_20_body"><text:line-break/></text:p>
      <text:p text:style-name="Text_20_body">Адрес страницы: <text:a xlink:type="simple" xlink:href="http://chertanovo-juzhnoe.mos.ru/presscenter/officially/detail/9832584.html" office:name=""><text:span text:style-name="Definition">http://chertanovo-juzhnoe.mos.ru/presscenter/officially/detail/983258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7:34:30Z</meta:creation-date>
    <dc:date>2025-05-26T17:34:30Z</dc:date>
  </office:meta>
</office:document-meta>
</file>