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21-года-состоялся-турнир-по-хоккею-с-шайбой"/>27 февраля 2021 года состоялся турнир по хоккею с шайбой<text:bookmark-end text:name="февраля-2021-года-состоялся-турнир-по-хоккею-с-шайбой"/></text:h>
      <text:p text:style-name="First_20_paragraph">01.03.2021</text:p>
      <text:p text:style-name="Text_20_body">          </text:p>
      <text:p text:style-name="Text_20_body">27 февраля 2021 года состоялся турнир по хоккею с шайбой на призы двукратного олимпийского чемпиона Б.А. Майорова, среди детей 2010-2011 г.р. Турнир организован Фондом поддержки и развития спорта "Ветераны спорта". В турнире приняла участие команда нашего района Чертаново Южное ХК "Аннино" под руководством Павлова Николая Федоровича. Турнир прошел на катке с искусственным льдом по адресу: Варшавское шоссе, 158-2. ХК "Аннино" заняло почетное 3 место.</text:p>
      <text:p text:style-name="Text_20_body">         </text:p>
      <text:p text:style-name="Text_20_body"><text:line-break/></text:p>
      <text:p text:style-name="Text_20_body">Адрес страницы: <text:a xlink:type="simple" xlink:href="http://chertanovo-juzhnoe.mos.ru/presscenter/officially/detail/9748132.html" office:name=""><text:span text:style-name="Definition">http://chertanovo-juzhnoe.mos.ru/presscenter/officially/detail/974813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3T22:31:26Z</meta:creation-date>
    <dc:date>2024-11-13T22:31:26Z</dc:date>
  </office:meta>
</office:document-meta>
</file>