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оржественное-открытие-выставки-цветущий-мир-волги"/>Торжественное открытие выставки «Цветущий мир Волги»<text:bookmark-end text:name="торжественное-открытие-выставки-цветущий-мир-волги"/></text:h>
      <text:p text:style-name="First_20_paragraph">28.09.2020</text:p>
      <text:p text:style-name="Text_20_body"><text:span text:style-name="T1">26.09.2020</text:span> года в Детской библиотеке №158 состоялось торжественное открытие выставки <text:span text:style-name="T1">«Цветущий мир Волги»</text:span> художественно-просветительского проекта <text:span text:style-name="T1">«Мир большой воды».</text:span> Куратор проекта, художник -дизайнер  Кущенко Олеся Олеговна представила презентацию проекта, рассказала об экспозиции, познакомила с художниками и представила творческие мастер - классы. В экспозиции представлено 32 работы от 14 авторов. </text:p>
      <text:p text:style-name="Text_20_body">Гости смогли лично пообщаться с авторами работ и задать им интересующие вопросы, освоить секреты их мастерства. На протяжении выставки гостей ожидали бесплатные онлайн и офлайн мастер- классы от художников проекта. Дети и взрослые приняли участие в мастер-классах по созданию графической открытки «Лотос» о художника-иллюстратора Потайных Анны, по созданию ботанической миниатюры «Цветы Волги» от художника-дизайнера Кущенко Олеси, в мастер-классе на развитие фантазии «Увлекательные пятна» от психолога и художника Галины Романовой. Участники выставки получили благодарности от библиотеки. Выставка экспонируется до 21 ноября 2020 г.</text:p>
      <text:p text:style-name="Text_20_body"> </text:p>
      <text:p text:style-name="Text_20_body"><text:line-break/></text:p>
      <text:p text:style-name="Text_20_body">Адрес страницы: <text:a xlink:type="simple" xlink:href="http://chertanovo-juzhnoe.mos.ru/presscenter/officially/detail/9274251.html" office:name=""><text:span text:style-name="Definition">http://chertanovo-juzhnoe.mos.ru/presscenter/officially/detail/9274251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12T23:19:39Z</meta:creation-date>
    <dc:date>2024-09-12T23:19:39Z</dc:date>
  </office:meta>
</office:document-meta>
</file>