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цветущий-мир-волги-открытие-выставки-художественно-просветительского-проекта-мир-большой-воды"/>«Цветущий мир Волги» Открытие выставки художественно-просветительского проекта «Мир большой воды»<text:bookmark-end text:name="цветущий-мир-волги-открытие-выставки-художественно-просветительского-проекта-мир-большой-воды"/></text:h>
      <text:p text:style-name="First_20_paragraph">17.09.2020</text:p>
      <text:p text:style-name="Text_20_body">Детская библиотека №158, ул. Дорожная, д. 20, к. 1</text:p>
      <text:p text:style-name="Text_20_body"> </text:p>
      <text:p text:style-name="Text_20_body">26 сентября 2020</text:p>
      <text:p text:style-name="Text_20_body"> </text:p>
      <text:p text:style-name="Text_20_body">12:00-15:00</text:p>
      <text:p text:style-name="Text_20_body">Мероприятие приглашает гостей на открытие выставки «Цветущий мир Волги» художественно-просветительского проекта «Мир большой воды».</text:p>
      <text:p text:style-name="Text_20_body">Художники со всей России объединились, чтобы показать неописуемую красоту и многообразие флоры и фауны великой могучей реки Волга. </text:p>
      <text:p text:style-name="Text_20_body">Своими работами художники призывают обратить внимание и на экологические проблемы загрязнения, окружившие эту величественную реку со всех сторон! </text:p>
      <text:p text:style-name="Text_20_body">Чем уникален проект "Мир большой воды"? В экспозиции представлены различные жанры, направления и материалы. Художники изучили множество источников, чтобы создать продуманные душевные и информационные работы, демонстрирующие красоту и проблемы, ставящие под угрозу исчезновения такую мощную реку как Волга вместе со всеми ее обитателями.</text:p>
      <text:p text:style-name="Text_20_body">На открытии посетителей ждет презентация проекта, рассказ об экспозиции, творческие мастер - классы. В экспозиции представлено 32 работы от 14 авторов.</text:p>
      <text:p text:style-name="Text_20_body">Гости смогут лично пообщаться с авторами работ и задать им интересующие вопросы, освоить секреты их мастерства.</text:p>
      <text:p text:style-name="Text_20_body">На протяжении выставки гостей ожидают бесплатные онлайн и офлайн мастер- классы от художников проекта. Расписание публикуется в аккаунте @mir_bolshoy_vody. Спешите записаться, количество мест ограничено. </text:p>
      <text:p text:style-name="Text_20_body">Выставка пройдет с 21 сентября по 21 ноября 2020 г. ⠀</text:p>
      <text:p text:style-name="Text_20_body"><text:line-break/>0+</text:p>
      <text:p text:style-name="Text_20_body">Вход свободный<text:bookmark text:name="id__GoBack"/></text:p>
      <text:p text:style-name="Text_20_body">Телефон для справок: +7 495 382 38 42</text:p>
      <text:p text:style-name="Text_20_body"> </text:p>
      <text:p text:style-name="Text_20_body"><text:line-break/></text:p>
      <text:p text:style-name="Text_20_body">Адрес страницы: <text:a xlink:type="simple" xlink:href="http://chertanovo-juzhnoe.mos.ru/presscenter/officially/detail/9245324.html" office:name=""><text:span text:style-name="Definition">http://chertanovo-juzhnoe.mos.ru/presscenter/officially/detail/924532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1-13T22:31:24Z</meta:creation-date>
    <dc:date>2024-11-13T22:31:24Z</dc:date>
  </office:meta>
</office:document-meta>
</file>