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мосэнергосбыт-информирует"/>МОСЭНЕРГОСБЫТ информирует<text:bookmark-end text:name="мосэнергосбыт-информирует"/></text:h>
      <text:p text:style-name="First_20_paragraph">06.03.2020</text:p>
      <text:p text:style-name="Text_20_body">В последнее время участились случаи распространения среди жителей информации с предложениями замены приборов учёта электрической энергии, вышедших за межповерочный интервал, организациями, представляющимися АО «Мосэнергосбыт», либо созвучными с  <text:bookmark text:name="id__GoBack"/> АО «Мосэнергосбыт», но которые таковыми не являются.</text:p>
      <text:p text:style-name="Text_20_body">Указанные организации в своей деятельности не информируют потребителей о правилах замены приборов учёта электрической энергии в соответствии с действующим законодательством РФ.</text:p>
      <text:p text:style-name="Text_20_body">Из-за недобросовестных действий таких организаций, производящих замены приборов учёта у граждан в нарушение установленных правил  (ПП РФ от 06.05.2011 № 354), а именно в отсутствие предварительного уведомления потребителем гарантирующего поставщика о предстоящей самостоятельной замене прибора учёта, АО «Мосэнергосбыт» в соответствии с действующим законодательством РФ вынуждено применять штрафные санкции к таким потребителям за самовольную замену прибора учёта.</text:p>
      <text:p text:style-name="Text_20_body">Одновременно информируем о том, что сотрудники АО «Мосэнергосбыт» имеют при себе личное удостоверение Общества, которое обязаны предъявлять по требованию потребителей электроэнергии, и выполняют электротехнические работы только по предварительно оплаченной заявке и с предоставлением отчётных документов.</text:p>
      <text:p text:style-name="Text_20_body">Кроме этого, жители района могут проверить является ли специалист, прибывший к ним для проведения электротехнических работ, сотрудником АО «Мосэнергосбыт» через Контактный центр Общества по телефону:   </text:p>
      <text:p text:style-name="Text_20_body"> +7 (499) 550-9-550.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Проверьте срок окончания межповерочного интервала прибора учёта</text:p>
          </table:table-cell>
        </table:table-row>
      </table:table>
      <text:p text:style-name="First_20_paragraph"><text:line-break/></text:p>
      <table:table table:name="Table2" table:style-name="Table2">
        <table:table-column table:style-name="Table2.A"/>
        <table:table-row>
          <table:table-cell table:style-name="TableRowCell" office:value-type="string">
            <text:p text:style-name="Table_20_Contents">*в личном кабинете на сайте my.mosenergosbyt.ru<text:line-break/>*через контактный центр +7 (499) 550-9-550<text:line-break/>*в любом клиентском офисе АО «Мосэнергосбыт»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8742431.html" office:name=""><text:span text:style-name="Definition">http://chertanovo-juzhnoe.mos.ru/presscenter/officially/detail/874243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20:57:06Z</meta:creation-date>
    <dc:date>2023-05-22T20:57:06Z</dc:date>
  </office:meta>
</office:document-meta>
</file>