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решат-как-благоустроить-сокольническую-площадь"/>Москвичи решат, как благоустроить Сокольническую площадь<text:bookmark-end text:name="москвичи-решат-как-благоустроить-сокольническую-площадь"/></text:h>
      <text:p text:style-name="First_20_paragraph">10.02.2020</text:p>
      <text:p text:style-name="Text_20_body"><text:a xlink:type="simple" xlink:href="https://www.mos.ru/news/item/69055073/" office:name=""><text:span text:style-name="Definition"><text:span text:style-name="T1">В проекте «Активный гражданин» открылось голосование, посвященное благоустройству Сокольнической площади. Здесь намерены создать просторную пешеходную зону.</text:span></text:span></text:a></text:p>
      <text:p text:style-name="Text_20_body"><text:line-break/></text:p>
      <text:p text:style-name="Text_20_body">Адрес страницы: <text:a xlink:type="simple" xlink:href="http://chertanovo-juzhnoe.mos.ru/presscenter/officially/detail/8679702.html" office:name=""><text:span text:style-name="Definition">http://chertanovo-juzhnoe.mos.ru/presscenter/officially/detail/86797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0T05:34:16Z</meta:creation-date>
    <dc:date>2024-10-20T05:34:16Z</dc:date>
  </office:meta>
</office:document-meta>
</file>