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ирование-жителей-о-раздельном-сборе-отходов-в-городе-москва"/>Информирование жителей о раздельном сборе отходов в городе Москва<text:bookmark-end text:name="информирование-жителей-о-раздельном-сборе-отходов-в-городе-москва"/></text:h>
      <text:p text:style-name="First_20_paragraph">22.08.2019</text:p>
      <text:p text:style-name="Text_20_body"><text:line-break/></text:p>
      <text:p text:style-name="Text_20_body">Адрес страницы: <text:a xlink:type="simple" xlink:href="http://chertanovo-juzhnoe.mos.ru/presscenter/officially/detail/8301423.html" office:name=""><text:span text:style-name="Definition">http://chertanovo-juzhnoe.mos.ru/presscenter/officially/detail/830142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6T06:12:36Z</meta:creation-date>
    <dc:date>2025-05-26T06:12:36Z</dc:date>
  </office:meta>
</office:document-meta>
</file>