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овских-дворах-появятся-таблички-с-новым-дизайном-благоустроено-на-деньги-от-платных-парковок"/>В московских дворах появятся таблички с новым дизайном «Благоустроено на деньги от платных парковок»<text:bookmark-end text:name="в-московских-дворах-появятся-таблички-с-новым-дизайном-благоустроено-на-деньги-от-платных-парковок"/></text:h>
      <text:p text:style-name="First_20_paragraph">29.07.2019</text:p>
      <text:p text:style-name="Text_20_body">Таблички «Благоустроено на деньги от платных парковок», оформленные в новом дизайне, в ближайшее время появятся во дворах Москвы. Таблички будут прикреплены возле объектов, которые были установлены на средства, поступившие в бюджет района от платных парковок.</text:p>
      <text:p text:style-name="Text_20_body">Во всех дворах столицы на средства от парковок обустраиваются тротуары и пешеходные зоны, ремонтируется асфальтовое покрытие, устанавливаются ограждения, обновляются детские и спортивные площадки, проводится озеленение дворов, а также благоустраиваются парки и скверы. Кроме того, проводятся работы по обустройству придомовых территорий для маломобильных граждан.</text:p>
      <text:p text:style-name="Text_20_body">«В прошлом году на средства от платных парковок было благоустроено 1,5 тысячи московских дворов. Каждый житель может поучаствовать в выборе объекта благоустройства своего района, обратившись к муниципальным депутатам или проголосовав на портале «Активный гражданин». Всю информацию о планах и итогах работ можно посмотреть на официальных сайтах управ», – отметили в АМПП.</text:p>
      <text:p text:style-name="Text_20_body">Напомним, получить любую информацию, касающуюся столичного парковочного пространства, можно в контакт-центре «Московский транспорт» по телефону: 8 (495) 539-54-54 (3210 с мобильного).</text:p>
      <text:p text:style-name="Text_20_body"> <text:a xlink:type="simple" xlink:href="https://parking.mos.ru/news/1717/" office:name=""><text:span text:style-name="Definition"><text:span text:style-name="T1">Табличка с новым дизайном.</text:span></text:span></text:a></text:p>
      <text:p text:style-name="Text_20_body"><text:line-break/></text:p>
      <text:p text:style-name="Text_20_body">Адрес страницы: <text:a xlink:type="simple" xlink:href="http://chertanovo-juzhnoe.mos.ru/presscenter/officially/detail/8247177.html" office:name=""><text:span text:style-name="Definition">http://chertanovo-juzhnoe.mos.ru/presscenter/officially/detail/824717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5T11:28:29Z</meta:creation-date>
    <dc:date>2025-05-25T11:28:29Z</dc:date>
  </office:meta>
</office:document-meta>
</file>